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ilfe:wlan"/><text:bookmark-start text:name="__RefHeading___wlan_1"/><text:bookmark-start text:name="wlan"/>WLAN<text:bookmark-end text:name="__RefHeading___wlan_1"/><text:bookmark-end text:name="wlan"/></text:h>
      <text:p text:style-name="Text_20_body">Möchte man mit eigenen Notebooks, Smartphones etc. ins Internet, so ist unser WLAN die geeignete Lösung; es steht aber nur Lehrerinnen und Lehrern zur Verfügung.</text:p>
      <text:h text:style-name="Heading_20_2" text:outline-level="2"><text:bookmark-start text:name="__RefHeading___wo_2"/><text:bookmark-start text:name="wo"/>Wo<text:bookmark-end text:name="__RefHeading___wo_2"/><text:bookmark-end text:name="wo"/></text:h>
      <text:p text:style-name="Text_20_body">Im Verwaltungstrakt ist die Abdeckung sehr gut, in den angrenzenden Klassenzimmern hat man mit etwas Glück auch Erfolg.</text:p>
      <text:h text:style-name="Heading_20_2" text:outline-level="2"><text:bookmark-start text:name="__RefHeading___wie_3"/><text:bookmark-start text:name="wie"/>Wie<text:bookmark-end text:name="__RefHeading___wie_3"/><text:bookmark-end text:name="wie"/></text:h>
      <text:p text:style-name="Text_20_body">Unser WLAN findet man unter der SSID „Hoelderlin“. Der Funkverkehr ist WPA2-verschlüsselt, zum Herstellen der Verbindung benötigt man deshalb ein Kennwort, das man bei Herrn Richter erfragen kann. Dieses Kennwort muss man normalerweise nur einmal eingeben, der Computer merkt es sich. (Jeder kennt das Kennwort – ist das sinnvoll? Ja, denn der Funkverkehr wird mit einem völlig anderen Kennwort verschlüsselt, das das Notebook und der Router bei jeder Verbindung individuell aushandeln. Ohne Verschlüsselung hingegen könnte jeder den Funkverkehr abhören.) </text:p>
      <text:p text:style-name="Text_20_body">Ist man mit dem Funknetz verbunden, so muss man sich noch als Lehrer authentifizieren. Dazu betreiben wir ein sogenanntes „Captive Portal“, wie man es von Hotels oder vom Flughafen kennt. Beim ersten Versuch einer Verbindung ins Internet wird man auf eine Anmeldeseite umgelenkt, wo man Benutzernamen und Kennwort eingibt; danach kann man normal lossurfen. Achtung, dieser erste Verbindungsversuch muss per http erfolgen, https oder ein E-Mail-Protokoll funktioniert nicht.</text:p>
      <text:h text:style-name="Heading_20_2" text:outline-level="2"><text:bookmark-start text:name="__RefHeading___was_4"/><text:bookmark-start text:name="was"/>Was<text:bookmark-end text:name="__RefHeading___was_4"/><text:bookmark-end text:name="was"/></text:h>
      <text:p text:style-name="Text_20_body">Derzeit kann man</text:p>
      <text:list text:style-name="List_20_1" text:continue-numbering="false">
        <text:list-item>
          <text:p text:style-name="List_20_1_Content_First"> Im Internet surfen</text:p>
        </text:list-item>
        <text:list-item>
          <text:p text:style-name="List_20_1_Content"> E-Mails empfangen und versenden</text:p>
        </text:list-item>
        <text:list-item>
          <text:p text:style-name="List_20_1_Content"> Auf sein Homeverzeichnis zugreifen</text:p>
        </text:list-item>
        <text:list-item>
          <text:p text:style-name="List_20_1_Content_Last"> Drucken</text:p>
        </text:list-item>
      </text:list>
      <text:h text:style-name="Heading_20_2" text:outline-level="2"><text:bookmark-start text:name="__RefHeading___homeverzeichnis_5"/><text:bookmark-start text:name="homeverzeichnis"/>Homeverzeichnis<text:bookmark-end text:name="__RefHeading___homeverzeichnis_5"/><text:bookmark-end text:name="homeverzeichnis"/></text:h>
      <text:p text:style-name="Text_20_body">Wie man auf seine Dateien zugreift, hängt vom jeweiligen Betriebssystem ab</text:p>
      <text:h text:style-name="Heading_20_4" text:outline-level="4"><text:bookmark-start text:name="__RefHeading___windows_6"/><text:bookmark-start text:name="windows"/>Windows<text:bookmark-end text:name="__RefHeading___windows_6"/><text:bookmark-end text:name="windows"/></text:h>
      <text:p text:style-name="Text_20_body">Man benötigt die folgenden beiden Batch-Dateien; am besten speichert man sie direkt auf dem Desktop ab (Achtung, die Dateiendung muss „.bat“ lauten. Wenn dies beim Speichern geändert wird, macht man es wieder rückgängig.):</text:p>
      <text:list text:style-name="List_20_1" text:continue-numbering="false">
        <text:list-item>
          <text:p text:style-name="List_20_1_Content_First"> <text:a xlink:type="simple" xlink:href="https://intern.hoelderlin-heidelberg.de/hoelderlinwiki/hilfe:homeverzeichnis_verbinden.bat" text:style-name="Internet_20_link" text:visited-style-name="Visited_20_Internet_20_Link">Homeverzeichnis verbinden.bat</text:a></text:p>
        </text:list-item>
        <text:list-item>
          <text:p text:style-name="List_20_1_Content_Last"> <text:a xlink:type="simple" xlink:href="https://intern.hoelderlin-heidelberg.de/hoelderlinwiki/hilfe:homeverzeichnis_trennen.bat" text:style-name="Internet_20_link" text:visited-style-name="Visited_20_Internet_20_Link">Homeverzeichnis trennen.bat</text:a></text:p>
        </text:list-item>
      </text:list>
      <text:p text:style-name="Text_20_body">In der Datei zum Verbinden trägt man seinen Benutzernamen ein (rechte Maustaste → Bearbeiten), die Datei zum Trennen der Verbindung muss nicht modifiziert werden. </text:p>
      <text:p text:style-name="Text_20_body">Ein Doppelklick auf die jeweilige Datei stellt dann die Verbindung her bzw. trennt sie wieder. Man wird gegebenenfalls noch nach seinem Passwort gefragt.</text:p>
      <text:h text:style-name="Heading_20_2" text:outline-level="2"><text:bookmark-start text:name="__RefHeading___drucken_7"/><text:bookmark-start text:name="drucken"/>Drucken<text:bookmark-end text:name="__RefHeading___drucken_7"/><text:bookmark-end text:name="drucken"/></text:h>
      <text:h text:style-name="Heading_20_3" text:outline-level="3"><text:bookmark-start text:name="__RefHeading___windows_xp_8"/><text:bookmark-start text:name="windows_xp"/>Windows XP<text:bookmark-end text:name="__RefHeading___windows_xp_8"/><text:bookmark-end text:name="windows_xp"/></text:h>
      <text:p text:style-name="Text_20_body">Bei Windows XP kann man sich per Mausklick einen Drucker einrichten:</text:p>
      <text:list text:style-name="List_20_1" text:continue-numbering="false">
        <text:list-item>
          <text:p text:style-name="List_20_1_Content_First"> Man starter einen Datei-Explorer.</text:p>
        </text:list-item>
        <text:list-item>
          <text:p text:style-name="List_20_1_Content"> In die Adresszeile tippt man <text:span text:style-name="Source_20_Text">\\10.16.1.1</text:span> ein; eventuell muss man jetzt sein Kennwort eingeben.</text:p>
        </text:list-item>
        <text:list-item>
          <text:p text:style-name="List_20_1_Content"> Man sieht zwar schon jetzt einige Drucker, das sind aber die falschen. Stattdessen klickt man auf <text:span text:style-name="Emphasis">Drucker und Faxgeräte</text:span>.</text:p>
        </text:list-item>
        <text:list-item>
          <text:p text:style-name="List_20_1_Content_Last"> Man klickt mit der rechten Maustaste auf den gewünschten Drucker und wählt im Kontextmenü den Eintrag <text:span text:style-name="Emphasis">Verbinden…</text:span></text:p>
        </text:list-item>
      </text:list>
      <text:p text:style-name="Text_20_body">Nun steht im Druckdialog eines beliebigen Programms der verbundene Drucker zur Auswahl.</text:p>
      <text:h text:style-name="Heading_20_3" text:outline-level="3"><text:bookmark-start text:name="__RefHeading___mac_os_x_9"/><text:bookmark-start text:name="mac_os_x"/>Mac OS X<text:bookmark-end text:name="__RefHeading___mac_os_x_9"/><text:bookmark-end text:name="mac_os_x"/></text:h>
      <text:p text:style-name="Text_20_body">Über <text:span text:style-name="Emphasis">Systemeinstellungen</text:span> öffnet man den Dialog <text:span text:style-name="Emphasis">Drucken und Faxen</text:span>. Unterhalb der Liste mit den Druckern kann man mit dem Plus-Knopf neue Drucker hinzufügen. Auf dem Reiter „IP“ trägt man bei den Einstellungen ein:</text:p>
      <text:p text:style-name="Text_20_body"><text:span text:style-name="Emphasis">Protokoll</text:span>: IPP<text:line-break/>
<text:span text:style-name="Emphasis">Adresse</text:span>: 10.16.1.1:631<text:line-break/>
<text:span text:style-name="Emphasis">Warteliste</text:span>: Die Warteliste hängt vom Drucker ab.</text:p>
      <text:list text:style-name="List_20_1" text:continue-numbering="false">
        <text:list-item>
          <text:p text:style-name="List_20_1_Content_First"> Kleines Lehrerzimmer: <text:span text:style-name="Source_20_Text">printers/KlLZ-SW-Kyocera-FS1300D</text:span></text:p>
        </text:list-item>
        <text:list-item>
          <text:p text:style-name="List_20_1_Content_Last"> Große Bibliothek: <text:span text:style-name="Source_20_Text">printers/KyoceraFS-C5100DN</text:span></text:p>
        </text:list-item>
      </text:list>
      <text:p text:style-name="Text_20_body"><text:span text:style-name="Emphasis">Name</text:span>: Ein sprechender Name<text:line-break/>
<text:span text:style-name="Emphasis">Drucklen mit</text:span>: Generic PCL (falls der Mac den Druckertreiber mitbringt, kann man natürlich besser den verwenden - oder man lädt sich den Orgininal-Treiber beim Hersteller herunt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16::54:49</meta:creation-date>
    <dc:creator>Generated</dc:creator>
    <dc:date>2026-08-25T16::54:49</dc:date>
    <dc:language>en-US</dc:language>
    <meta:editing-cycles>1</meta:editing-cycles>
    <meta:editing-duration>PT0S</meta:editing-duration>
    <dc:title>hilfe:wlan</dc:title>
  </office:meta>
</office:document-meta>
</file>