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aef109a77489a2e74ef763fb5e180a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lfe:seitewiederherstellen"/><text:bookmark-start text:name="__RefHeading___wie_stellt_man_eine_aeltere_seitenversion_wieder_her_1"/><text:bookmark-start text:name="wie_stellt_man_eine_aeltere_seitenversion_wieder_her"/>Wie stellt man eine ältere Seitenversion wieder her?<text:bookmark-end text:name="__RefHeading___wie_stellt_man_eine_aeltere_seitenversion_wieder_her_1"/><text:bookmark-end text:name="wie_stellt_man_eine_aeltere_seitenversion_wieder_her"/></text:h>
      <text:list text:style-name="List_20_1" text:continue-numbering="false">
        <text:list-item>
          <text:p text:style-name="List_20_1_Content_First"> Zunächst öffnet man die gewünschte Seitenversion, indem man den Knopf <text:span text:style-name="Source_20_Text">Ältere Versionen</text:span> anklickt</text:p>
        </text:list-item>
        <text:list-item>
          <text:p text:style-name="List_20_1_Content_Last"> Dann sieht man die Liste der vorhandenen Seitenversionen, die gewünschte wird durch Klick geöffnet.</text:p>
        </text:list-item>
      </text:list>
      <text:p text:style-name="Text_20_body"><draw:frame draw:style-name="media" draw:name="0" text:anchor-type="as-char" draw:z-index="0" svg:width="15.875cm" svg:height="6.1639986376022cm"><draw:image xlink:href="Pictures/1aef109a77489a2e74ef763fb5e180a0.png" xlink:type="simple" xlink:show="embed" xlink:actuate="onLoad"/></draw:frame></text:p>
      <text:list text:style-name="List_20_1" text:continue-numbering="false">
        <text:list-item>
          <text:p text:style-name="LastListParagraph_List_20_1_Content_First"> Dann wird die alte Seitenversion angezeigt, diese bearbeitet man dann und speichert sie erneut ab. Dabei muss man bestätigen, dass man zur Kenntnis nimmt, dass es eine neuere Seitenversion gibt und man diese überschreiben möcht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5::21:00</meta:creation-date>
    <dc:creator>Generated</dc:creator>
    <dc:date>2026-08-25T15::21:00</dc:date>
    <dc:language>en-US</dc:language>
    <meta:editing-cycles>1</meta:editing-cycles>
    <meta:editing-duration>PT0S</meta:editing-duration>
    <dc:title>hilfe:seitewiederherstellen</dc:title>
  </office:meta>
</office:document-meta>
</file>