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ddb83383769e60fee82daa8d112b86.jpg"/>
  <manifest:file-entry manifest:media-type="image/jpeg" manifest:full-path="Pictures/61ad164a6db9026e7ee1b96c2d5822d7.jpg"/>
  <manifest:file-entry manifest:media-type="image/jpeg" manifest:full-path="Pictures/996bb2a2d17676273de39b483419ab92.jpg"/>
  <manifest:file-entry manifest:media-type="image/jpeg" manifest:full-path="Pictures/ff4785b52ff361408fd06c52e3b8daec.jpg"/>
  <manifest:file-entry manifest:media-type="image/jpeg" manifest:full-path="Pictures/5c3bbb32db22757a63927eaa43447f1a.jpg"/>
  <manifest:file-entry manifest:media-type="image/jpeg" manifest:full-path="Pictures/940915644c116d2d9cde0743c0312cc5.jpg"/>
  <manifest:file-entry manifest:media-type="image/jpeg" manifest:full-path="Pictures/3d996b8ea34a653962c1e9a1c99abf70.jpg"/>
  <manifest:file-entry manifest:media-type="image/jpeg" manifest:full-path="Pictures/8ab31438cc19d67a191e72d2e4bb0238.jpg"/>
  <manifest:file-entry manifest:media-type="image/jpeg" manifest:full-path="Pictures/9600e1d54396cfc6a3b2679ba152c955.jpg"/>
  <manifest:file-entry manifest:media-type="image/jpeg" manifest:full-path="Pictures/a74253d3bffd87a189c21b7225fa16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raeume"/><text:bookmark-start text:name="__RefHeading___anleitung_fuer_die_medien_in_den_klassenzimmern_1"/><text:bookmark-start text:name="anleitung_fuer_die_medien_in_den_klassenzimmern"/>Anleitung für die Medien in den Klassenzimmern<text:bookmark-end text:name="__RefHeading___anleitung_fuer_die_medien_in_den_klassenzimmern_1"/><text:bookmark-end text:name="anleitung_fuer_die_medien_in_den_klassenzimmern"/></text:h>
      <text:p text:style-name="Text_20_body">In jedem Klassenzimmer befindet sich ein Medien­tisch (Lehrerpult), auf dem eine Dokumentenkamera steht.
An der Decke hängt ein Beamer und an der Wand ne­ben der Tafel hängen zwei Lautsprecher (Boxen)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Medientisch Legend" text:anchor-type="as-char" draw:z-index="0" svg:width="13.229166666667cm"><draw:text-box><text:p text:style-name="legendcenter"><draw:frame draw:style-name="media" draw:name="Medientisch" text:anchor-type="as-char" draw:z-index="0" svg:width="13.229166666667cm" svg:height="11.260022615132cm"><draw:image xlink:href="Pictures/4cddb83383769e60fee82daa8d112b86.jpg" xlink:type="simple" xlink:show="embed" xlink:actuate="onLoad"/></draw:frame>Medientisch</text:p></draw:text-box></draw:frame> </text:p>
          </table:table-cell>
          <table:table-cell office:value-type="string" table:style-name="tablecell">
            <text:p text:style-name="tablealignleft"> <draw:frame draw:style-name="media" draw:name="Box Legend" text:anchor-type="as-char" draw:z-index="0" svg:width="5.2916666666667cm" style:rel-width="100%"><draw:text-box><text:p text:style-name="legendcenter"><draw:frame draw:style-name="media" draw:name="Box" text:anchor-type="as-char" draw:z-index="1" svg:width="5.2916666666667cm" style:rel-width="100%" svg:height="7.1994888888889cm" style:rel-height="scale"><draw:image xlink:href="Pictures/61ad164a6db9026e7ee1b96c2d5822d7.jpg" xlink:type="simple" xlink:show="embed" xlink:actuate="onLoad"/></draw:frame>Box</text:p></draw:text-box></draw:frame> </text:p>
          </table:table-cell>
        </table:table-row>
      </table:table>
      <text:p text:style-name="Text_20_body">Die vor­dere Klappe des Medientisches kann geöffnet werden, um Zugriff auf die Anschlüsse zu erhalten. </text:p>
      <text:p text:style-name="Text_20_body">Achtung: Die Dokumentenka­mera darf nicht zu nah an der Klappe stehen, da sonst die Kabel abbrechen können! In einigen Zimmern ist deswegen die Doku­mentenkamera am Tisch festgeklebt worden.</text:p>
      <text:p text:style-name="Text_20_body">Der Schlüssel für die Schublade ist beim Hausmeister erhältlich.</text:p>
      <text:p text:style-name="Text_20_body">In der Schublade des Medientisches befin­den sich zwei Fernbedienungen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A: Für den Beamer                                             </text:p>
          </table:table-cell>
          <table:table-cell office:value-type="string" table:style-name="tablecell">
            <text:p text:style-name="tablealignleft"> B: Für die Dokumentenkamera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Fernbedienung Beamer Legend" text:anchor-type="as-char" draw:z-index="0" svg:width="5.2916666666667cm" style:rel-width="100%"><draw:text-box><text:p text:style-name="legendcenter"><draw:frame draw:style-name="media" draw:name="Fernbedienung Beamer" text:anchor-type="as-char" draw:z-index="2" svg:width="5.2916666666667cm" style:rel-width="100%" svg:height="14.933402705515cm" style:rel-height="scale"><draw:image xlink:href="Pictures/996bb2a2d17676273de39b483419ab92.jpg" xlink:type="simple" xlink:show="embed" xlink:actuate="onLoad"/></draw:frame>Fernbedienung Beamer</text:p></draw:text-box></draw:frame>  </text:p>
          </table:table-cell>
          <table:table-cell office:value-type="string" table:style-name="tablecell" table:number-columns-spanned="2">
            <text:p text:style-name="tablealignleft"> <draw:frame draw:style-name="media" draw:name="Fernbedienung Dokumentenkamera Legend" text:anchor-type="as-char" draw:z-index="0" svg:width="5.2916666666667cm" style:rel-width="100%"><draw:text-box><text:p text:style-name="legendcenter"><draw:frame draw:style-name="media" draw:name="Fernbedienung Dokumentenkamera" text:anchor-type="as-char" draw:z-index="3" svg:width="5.2916666666667cm" style:rel-width="100%" svg:height="9.2790184725669cm" style:rel-height="scale"><draw:image xlink:href="Pictures/ff4785b52ff361408fd06c52e3b8daec.jpg" xlink:type="simple" xlink:show="embed" xlink:actuate="onLoad"/></draw:frame>Fernbedienung Dokumentenkamera</text:p></draw:text-box></draw:frame>    </text:p>
          </table:table-cell>
          <table:covered-table-cell/>
        </table:table-row>
      </table:table>
      <text:p text:style-name="Text_20_body">Achtung: Bitte am Ende der Stunde unbe­dingt die Fernbedienungen wieder in die Schublade legen!</text:p>
      <text:h text:style-name="Heading_20_2" text:outline-level="2"><text:bookmark-start text:name="__RefHeading___nutzung_der_dokumentenkamera_2"/><text:bookmark-start text:name="nutzung_der_dokumentenkamera"/>1. Nutzung der Dokumentenkamera<text:bookmark-end text:name="__RefHeading___nutzung_der_dokumentenkamera_2"/><text:bookmark-end text:name="nutzung_der_dokumentenkamera"/></text:h>
      <text:p text:style-name="Text_20_body"><draw:frame draw:style-name="media" draw:name="Dokumentenkamera Legend" text:anchor-type="as-char" draw:z-index="0" svg:width="7.9375cm" style:rel-width="100%"><draw:text-box><text:p text:style-name="legendcenter"><draw:frame draw:style-name="media" draw:name="Dokumentenkamera" text:anchor-type="as-char" draw:z-index="4" svg:width="7.9375cm" style:rel-width="100%" svg:height="10.572857748869cm" style:rel-height="scale"><draw:image xlink:href="Pictures/5c3bbb32db22757a63927eaa43447f1a.jpg" xlink:type="simple" xlink:show="embed" xlink:actuate="onLoad"/></draw:frame>Dokumentenkamera</text:p></draw:text-box></draw:frame></text:p>
      <text:list text:style-name="List_20_1" text:continue-numbering="false">
        <text:list-item>
          <text:p text:style-name="List_20_1_Content_First"> Die Dokumentenkamera am Gerät einschalten</text:p>
        </text:list-item>
        <text:list-item>
          <text:p text:style-name="List_20_1_Content"> Mit Fernbedienung A den Beamer einschalten</text:p>
        </text:list-item>
        <text:list-item>
          <text:p text:style-name="List_20_1_Content_Last"> Eventuell ist es nötig, mit Fernbedienung A die richtige Quelle auszuwählen (Source Search)</text:p>
        </text:list-item>
      </text:list>
      <text:p text:style-name="Text_20_body">Optional:</text:p>
      <text:list text:style-name="List_20_1" text:continue-numbering="false">
        <text:list-item>
          <text:p text:style-name="List_20_1_Content_First"> Zoomen durch Drehen am Rädchen</text:p>
        </text:list-item>
        <text:list-item>
          <text:p text:style-name="List_20_1_Content"> Autofokus durch drücken des Knopfs in der Mitte des Rädchens</text:p>
        </text:list-item>
        <text:list-item>
          <text:p text:style-name="List_20_1_Content_Last"> Nutzung der Fernbedienung B</text:p>
        </text:list-item>
      </text:list>
      <text:p text:style-name="Text_20_body"><text:span text:style-name="Strong_20_Emphasis">Achtung: Die Dokumentenkamera nach Gebrauch bitte wieder aus­schalten!</text:span></text:p>
      <text:h text:style-name="Heading_20_2" text:outline-level="2"><text:bookmark-start text:name="__RefHeading___audio_ueber_klinke_z._b._vom_handy_abspielen_3"/><text:bookmark-start text:name="audio_ueber_klinke_z._b._vom_handy_abspielen"/>2. Audio über Klinke (z. B. vom Handy) abspielen<text:bookmark-end text:name="__RefHeading___audio_ueber_klinke_z._b._vom_handy_abspielen_3"/><text:bookmark-end text:name="audio_ueber_klinke_z._b._vom_handy_abspielen"/></text:h>
      <text:list text:style-name="List_20_1" text:continue-numbering="false">
        <text:list-item>
          <text:p text:style-name="List_20_1_Content_First"> Klappe am Medientisch öffnen</text:p>
        </text:list-item>
        <text:list-item>
          <text:p text:style-name="List_20_1_Content_Last"> Das Klinke-Kabel mit dem Abspielge­rät (z. B. Handy) verbinden</text:p>
        </text:list-item>
      </text:list>
      <text:p text:style-name="Text_20_body"><draw:frame draw:style-name="media" draw:name="Klinke Legend" text:anchor-type="as-char" draw:z-index="0" svg:width="2.1166666666667cm" style:rel-width="100%"><draw:text-box><text:p text:style-name="legendcenter"><draw:frame draw:style-name="media" draw:name="Klinke" text:anchor-type="as-char" draw:z-index="5" svg:width="2.1166666666667cm" style:rel-width="100%" svg:height="3.8825307950728cm" style:rel-height="scale"><draw:image xlink:href="Pictures/940915644c116d2d9cde0743c0312cc5.jpg" xlink:type="simple" xlink:show="embed" xlink:actuate="onLoad"/></draw:frame>Klinke</text:p></draw:text-box></draw:frame>  <draw:frame draw:style-name="media" draw:name="Cinch Legend" text:anchor-type="as-char" draw:z-index="0" svg:width="3.175cm" style:rel-width="100%"><draw:text-box><text:p text:style-name="legendcenter"><draw:frame draw:style-name="media" draw:name="Cinch" text:anchor-type="as-char" draw:z-index="6" svg:width="3.175cm" style:rel-width="100%" svg:height="3.1878024193548cm" style:rel-height="scale"><draw:image xlink:href="Pictures/3d996b8ea34a653962c1e9a1c99abf70.jpg" xlink:type="simple" xlink:show="embed" xlink:actuate="onLoad"/></draw:frame>Cinch</text:p></draw:text-box></draw:frame></text:p>
      <text:list text:style-name="List_20_1" text:continue-numbering="false">
        <text:list-item>
          <text:p text:style-name="LastListParagraph_List_20_1_Content_First"> Schalter für die Boxen anschalten (befindet sich an der Seite der Mediensäule)</text:p>
        </text:list-item>
      </text:list>
      <text:p text:style-name="Text_20_body"><draw:frame draw:style-name="media" draw:name="Schalter Legend" text:anchor-type="as-char" draw:z-index="0" svg:width="3.175cm" style:rel-width="100%"><draw:text-box><text:p text:style-name="legendcenter"><draw:frame draw:style-name="media" draw:name="Schalter" text:anchor-type="as-char" draw:z-index="7" svg:width="3.175cm" style:rel-width="100%" svg:height="3.6884042553191cm" style:rel-height="scale"><draw:image xlink:href="Pictures/8ab31438cc19d67a191e72d2e4bb0238.jpg" xlink:type="simple" xlink:show="embed" xlink:actuate="onLoad"/></draw:frame>Schalter</text:p></draw:text-box></draw:frame></text:p>
      <text:p text:style-name="Text_20_body"><text:span text:style-name="Strong_20_Emphasis">Achtung: 
Bitte am Ende der Stunde</text:span></text:p>
      <text:list text:style-name="List_20_1" text:continue-numbering="false">
        <text:list-item>
          <text:p text:style-name="List_20_1_Content_First"> <text:span text:style-name="Strong_20_Emphasis">die Boxen wieder ausschalten!</text:span></text:p>
        </text:list-item>
        <text:list-item>
          <text:p text:style-name="List_20_1_Content_Last"> <text:span text:style-name="Strong_20_Emphasis">die Klappe wieder schließen und dabei darauf achten, dass keine Kabel geknickt werden!
</text:span></text:p>
        </text:list-item>
      </text:list>
      <text:h text:style-name="Heading_20_2" text:outline-level="2"><text:bookmark-start text:name="__RefHeading___a._video_und_audio_ueber_hdmi_z._b._vom_laptop_abspielen_4"/><text:bookmark-start text:name="a._video_und_audio_ueber_hdmi_z._b._vom_laptop_abspielen"/>3a. Video und Audio über HDMI (z. B. vom Laptop) abspielen<text:bookmark-end text:name="__RefHeading___a._video_und_audio_ueber_hdmi_z._b._vom_laptop_abspielen_4"/><text:bookmark-end text:name="a._video_und_audio_ueber_hdmi_z._b._vom_laptop_abspielen"/></text:h>
      <text:p text:style-name="Text_20_body">(wenn sich <text:span text:style-name="Strong_20_Emphasis">kein</text:span> fest installierter PC auf dem Tisch befindet) </text:p>
      <text:list text:style-name="List_20_1" text:continue-numbering="false">
        <text:list-item>
          <text:p text:style-name="List_20_1_Content_First"> Klappe am Medientisch öffnen</text:p>
        </text:list-item>
        <text:list-item>
          <text:p text:style-name="List_20_1_Content"> Laptop anschalten</text:p>
        </text:list-item>
        <text:list-item>
          <text:p text:style-name="List_20_1_Content_Last"> Das freie HDMI-Kabel mit dem Laptop verbinden</text:p>
        </text:list-item>
      </text:list>
      <text:p text:style-name="Text_20_body"><draw:frame draw:style-name="media" draw:name="HDMI am Laptop Legend" text:anchor-type="as-char" draw:z-index="0" svg:width="3.96875cm" style:rel-width="100%"><draw:text-box><text:p text:style-name="legendcenter"><draw:frame draw:style-name="media" draw:name="HDMI am Laptop" text:anchor-type="as-char" draw:z-index="8" svg:width="3.96875cm" style:rel-width="100%" svg:height="5.4870975378788cm" style:rel-height="scale"><draw:image xlink:href="Pictures/9600e1d54396cfc6a3b2679ba152c955.jpg" xlink:type="simple" xlink:show="embed" xlink:actuate="onLoad"/></draw:frame>HDMI am Laptop</text:p></draw:text-box></draw:frame> <draw:frame draw:style-name="media" draw:name="HDMI Kabel Legend" text:anchor-type="as-char" draw:z-index="0" svg:width="3.96875cm" style:rel-width="100%"><draw:text-box><text:p text:style-name="legendcenter"><draw:frame draw:style-name="media" draw:name="HDMI Kabel" text:anchor-type="as-char" draw:z-index="9" svg:width="3.96875cm" style:rel-width="100%" svg:height="4.483651010952cm" style:rel-height="scale"><draw:image xlink:href="Pictures/a74253d3bffd87a189c21b7225fa1646.jpg" xlink:type="simple" xlink:show="embed" xlink:actuate="onLoad"/></draw:frame>HDMI Kabel</text:p></draw:text-box></draw:frame></text:p>
      <text:list text:style-name="List_20_1" text:continue-numbering="false">
        <text:list-item>
          <text:p text:style-name="List_20_1_Content_First"> Mit Fernbedienung A den Beamer einschalten</text:p>
        </text:list-item>
        <text:list-item>
          <text:p text:style-name="List_20_1_Content"> Eventuell ist es nötig, mit Fernbedienung A die richtige Quelle auszu­wählen (Source Search)</text:p>
        </text:list-item>
        <text:list-item>
          <text:p text:style-name="List_20_1_Content_Last"> Schalter für die Boxen anschalten (befindet sich an der Seite der Mediensäule)</text:p>
        </text:list-item>
      </text:list>
      <text:p text:style-name="Text_20_body"><text:span text:style-name="Strong_20_Emphasis">Achtung: 
Bitte am Ende der Stunde
  * die Boxen wieder ausschalten!
  * die Klappe wieder schließen und dabei darauf achten, dass keine Kabel geknickt werde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5::03:30</meta:creation-date>
    <dc:creator>Generated</dc:creator>
    <dc:date>2026-09-08T15::03:30</dc:date>
    <dc:language>en-US</dc:language>
    <meta:editing-cycles>1</meta:editing-cycles>
    <meta:editing-duration>PT0S</meta:editing-duration>
    <dc:title>hilfe:raeume</dc:title>
  </office:meta>
</office:document-meta>
</file>