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7b6343a4f5131b656aa12e8b9826ba2.png"/>
  <manifest:file-entry manifest:media-type="image/png" manifest:full-path="Pictures/6c22f11ceca9636a6f5046e723e7045b.png"/>
  <manifest:file-entry manifest:media-type="image/png" manifest:full-path="Pictures/5a3bb5aae94aeedb3b3c6193093d3859.png"/>
  <manifest:file-entry manifest:media-type="image/png" manifest:full-path="Pictures/af8b4c55f515e8c24356c5c887d17e21.png"/>
  <manifest:file-entry manifest:media-type="image/png" manifest:full-path="Pictures/be97a5e6a85740d3d015ef07a4b9d21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ilfe:passwortneu"/><text:bookmark-start text:name="__RefHeading___neue_passwoerter_ab_2026_1"/><text:bookmark-start text:name="neue_passwoerter_ab_2026"/>Neue Passwörter ab 2026<text:bookmark-end text:name="__RefHeading___neue_passwoerter_ab_2026_1"/><text:bookmark-end text:name="neue_passwoerter_ab_2026"/></text:h>
      <text:p text:style-name="Text_20_body">Ab dem 11. Mai benötigst du ein neues Passwort zur Anmeldung in Webuntis. Dieses Passwort wird im Laufe des Schuljahres auch zur Anmeldung an den Schulcomputern und in der Nextcloud verwendet werden. Bis zum 10. Mai gilt auch in Webuntis dein altes Passwort.
Dein neues Passwort erhältst du von deiner Klassenlehrkraft.</text:p>
      <text:h text:style-name="Heading_20_2" text:outline-level="2"><text:bookmark-start text:name="__RefHeading___passwort_aendern_2"/><text:bookmark-start text:name="passwort_aendern"/>Passwort ändern<text:bookmark-end text:name="__RefHeading___passwort_aendern_2"/><text:bookmark-end text:name="passwort_aendern"/></text:h>
      <text:list text:style-name="List_20_1" text:continue-numbering="false">
        <text:list-item>
          <text:p text:style-name="LastListParagraph_List_20_1_Content_First"> Melde dich in der neuen <text:a xlink:type="simple" xlink:href="https://schule.hoelderlin-heidelberg.de" text:style-name="Internet_20_link" text:visited-style-name="Visited_20_Internet_20_Link">Schulkonsole</text:a> mit dem Benutzernamen und Passwort an, das du von deiner Klassenlehrkraft erhalten hast.</text:p>
        </text:list-item>
      </text:list>
      <text:p text:style-name="Text_20_body"><draw:frame draw:style-name="mediacenter" draw:name="0" text:anchor-type="paragraph" draw:z-index="0" svg:width="15.875cm" svg:height="8.8243305632502cm"><draw:image xlink:href="Pictures/e7b6343a4f5131b656aa12e8b9826ba2.png" xlink:type="simple" xlink:show="embed" xlink:actuate="onLoad"/></draw:frame></text:p>
      <text:list text:style-name="List_20_1" text:continue-numbering="false">
        <text:list-item>
          <text:p text:style-name="LastListParagraph_List_20_1_Content_First"> Klick nach der Anmeldung auf „<text:span text:style-name="Strong_20_Emphasis">Passwort ändern</text:span>“.</text:p>
        </text:list-item>
      </text:list>
      <text:p text:style-name="Text_20_body"><draw:frame draw:style-name="mediacenter" draw:name="1" text:anchor-type="paragraph" draw:z-index="1" svg:width="15.875cm" svg:height="8.9296875cm"><draw:image xlink:href="Pictures/6c22f11ceca9636a6f5046e723e7045b.png" xlink:type="simple" xlink:show="embed" xlink:actuate="onLoad"/></draw:frame></text:p>
      <text:list text:style-name="List_20_1" text:continue-numbering="false">
        <text:list-item>
          <text:p text:style-name="List_20_1_Content_First"> Entscheide dich für ein neues Passwort. Es muss aus mindestens 7 Zeichen bestehen, mindestens einen Großbuchstaben, mindestens einen Kleinbuchstaben und ein Sonderzeichen/Zahl beinhalten.</text:p>
        </text:list-item>
        <text:list-item>
          <text:p text:style-name="List_20_1_Content_Last"> Gib zunächst unter „Aktuelles Passwort“ das Passwort ein, das du von deiner Klassenlehrkraft erhalten hast. Gib anschließend unter „Neues Passwort“ und „Passwort wiederholen“ jeweils dein von dir gewähltes neues Passwort ein.</text:p>
        </text:list-item>
      </text:list>
      <text:p text:style-name="Text_20_body"><draw:frame draw:style-name="mediacenter" draw:name="2" text:anchor-type="paragraph" draw:z-index="2" svg:width="15.875cm" svg:height="9.8210987996307cm"><draw:image xlink:href="Pictures/5a3bb5aae94aeedb3b3c6193093d3859.png" xlink:type="simple" xlink:show="embed" xlink:actuate="onLoad"/></draw:frame></text:p>
      <text:list text:style-name="List_20_1" text:continue-numbering="false">
        <text:list-item>
          <text:p text:style-name="LastListParagraph_List_20_1_Content_First"> Prüfe, ob nach Anklicken von „Passwort ändern“ eine Fehlermeldung erscheint. Prüfe nach, was der Fehler ist und wiederhole die vorherigen Schritte:</text:p>
        </text:list-item>
      </text:list>
      <text:p text:style-name="Text_20_body"><draw:frame draw:style-name="mediacenter" draw:name="3" text:anchor-type="paragraph" draw:z-index="3" svg:width="15.875cm" svg:height="9.8210987996307cm"><draw:image xlink:href="Pictures/af8b4c55f515e8c24356c5c887d17e21.png" xlink:type="simple" xlink:show="embed" xlink:actuate="onLoad"/></draw:frame></text:p>
      <text:list text:style-name="List_20_1" text:continue-numbering="false">
        <text:list-item>
          <text:p text:style-name="LastListParagraph_List_20_1_Content_First"> Erscheint eine kurzzeitige grüne Meldung, wurde dein Passwort erfolgreich geändert.</text:p>
        </text:list-item>
      </text:list>
      <text:p text:style-name="Text_20_body"><draw:frame draw:style-name="mediacenter" draw:name="4" text:anchor-type="paragraph" draw:z-index="4" svg:width="15.875cm" svg:height="9.8210987996307cm"><draw:image xlink:href="Pictures/be97a5e6a85740d3d015ef07a4b9d210.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06::35:45</meta:creation-date>
    <dc:creator>Generated</dc:creator>
    <dc:date>2026-09-14T06::35:45</dc:date>
    <dc:language>en-US</dc:language>
    <meta:editing-cycles>1</meta:editing-cycles>
    <meta:editing-duration>PT0S</meta:editing-duration>
    <dc:title>hilfe:passwortneu</dc:title>
  </office:meta>
</office:document-meta>
</file>