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b1b09724591be3d660958da19a2a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oomakrosicherheit"/><text:bookmark-start text:name="__RefHeading___makrosicherheit_in_open_office_einstellen_1"/><text:bookmark-start text:name="makrosicherheit_in_open_office_einstellen"/>Makrosicherheit in Open Office einstellen<text:bookmark-end text:name="__RefHeading___makrosicherheit_in_open_office_einstellen_1"/><text:bookmark-end text:name="makrosicherheit_in_open_office_einstellen"/></text:h>
      <text:list text:style-name="Numbering_20_1" text:continue-numbering="false">
        <text:list-item>
          <text:p text:style-name="Numbering_20_1_Content_First">  Open Office öffnen</text:p>
        </text:list-item>
        <text:list-item>
          <text:p text:style-name="Numbering_20_1_Content">  In der Symbolleiste auf „Extras“ klicken –&gt; „Optionen“ </text:p>
        </text:list-item>
        <text:list-item>
          <text:p text:style-name="Numbering_20_1_Content">  Im erscheinenden Dialog in der Liste auf der linken Seite unter Open Office.org den Menüpunkt „Sicherheit“ auswählen</text:p>
        </text:list-item>
        <text:list-item>
          <text:p text:style-name="Numbering_20_1_Content">  Auf der rechten Seite des Fensters „Makrosicherheit“ auswählen  </text:p>
        </text:list-item>
        <text:list-item>
          <text:p text:style-name="Numbering_20_1_Content">  Im erscheinenden Dialog „Mittel“ auswählen</text:p>
        </text:list-item>
        <text:list-item>
          <text:p text:style-name="Numbering_20_1_Content_Last">  Auf OK klicken - fertig!</text:p>
        </text:list-item>
      </text:list>
      <text:p text:style-name="Text_20_body"><draw:frame draw:style-name="media" draw:name="0" text:anchor-type="as-char" draw:z-index="0" svg:width="15.875cm" svg:height="14.039630512515cm"><draw:image xlink:href="Pictures/c1b1b09724591be3d660958da19a2a0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06:24</meta:creation-date>
    <dc:creator>Generated</dc:creator>
    <dc:date>2026-09-08T03::06:24</dc:date>
    <dc:language>en-US</dc:language>
    <meta:editing-cycles>1</meta:editing-cycles>
    <meta:editing-duration>PT0S</meta:editing-duration>
    <dc:title>hilfe:oomakrosicherheit</dc:title>
  </office:meta>
</office:document-meta>
</file>