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482ddac16ee0e3c24296015508d057.png"/>
  <manifest:file-entry manifest:media-type="image/png" manifest:full-path="Pictures/8b25afa2f9382604a49936e3358759a9.png"/>
  <manifest:file-entry manifest:media-type="image/png" manifest:full-path="Pictures/ca0ae903d7006edf16b19ba85842af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oomakroimport"/><text:bookmark-start text:name="__RefHeading___importieren_des_konvertierungsmakros_in_openoffice_1"/><text:bookmark-start text:name="importieren_des_konvertierungsmakros_in_openoffice"/>Importieren des Konvertierungsmakros in Openoffice<text:bookmark-end text:name="__RefHeading___importieren_des_konvertierungsmakros_in_openoffice_1"/><text:bookmark-end text:name="importieren_des_konvertierungsmakros_in_openoffice"/></text:h>
      <text:p text:style-name="Text_20_body">Um das Makro dauerhaft für ihr Openoffice nutzbar zu machen, gehen Sie wie folgt vor:</text:p>
      <text:p text:style-name="Text_20_body">Zunächst laden Sie die Datei <text:a xlink:type="simple" xlink:href="https://intern.hoelderlin-heidelberg.de/hoelderlinwiki/hilfe:002dokuwiki.odt" text:style-name="Internet_20_link" text:visited-style-name="Visited_20_Internet_20_Link">002dokuwiki.odt</text:a> auf Ihren Computer herunter.</text:p>
      <text:p text:style-name="Text_20_body">Öffnen Sie das Menü <text:span text:style-name="Source_20_Text">Extras → Makros → Makros verwalten → OpenOffice.org Basic</text:span></text:p>
      <text:p text:style-name="Text_20_body"><draw:frame draw:style-name="media" draw:name="0" text:anchor-type="as-char" draw:z-index="0" svg:width="16.8275cm" svg:height="12.7cm"><draw:image xlink:href="Pictures/f9482ddac16ee0e3c24296015508d057.png" xlink:type="simple" xlink:show="embed" xlink:actuate="onLoad"/></draw:frame></text:p>
      <text:p text:style-name="Text_20_body">Im erscheinenden Dialog klicken Sie auf <text:span text:style-name="Source_20_Text">Verwalten</text:span>,im dann erscheinenden Fenster wählen Sie den Reiter <text:span text:style-name="Source_20_Text">Bibliothek</text:span> aus, wählen oben <text:span text:style-name="Source_20_Text">Meine Makros und Dialoge</text:span> und klicken dann auf <text:span text:style-name="Source_20_Text">Importieren</text:span>:</text:p>
      <text:p text:style-name="Text_20_body"><draw:frame draw:style-name="media" draw:name="1" text:anchor-type="as-char" draw:z-index="1" svg:width="17.409583333333cm" style:rel-width="100%" svg:height="13.626041666667cm" style:rel-height="scale"><draw:image xlink:href="Pictures/8b25afa2f9382604a49936e3358759a9.png" xlink:type="simple" xlink:show="embed" xlink:actuate="onLoad"/></draw:frame></text:p>
      <text:p text:style-name="Text_20_body">Nun öffnen Sie die Datei zuvor heruntergeladene Datei <text:span text:style-name="Source_20_Text">002dokuwiki.odt</text:span>.
Wählen Sie dann das Makro <text:span text:style-name="Source_20_Text">DokuWiki</text:span> aus und klicken Sie auf <text:span text:style-name="Source_20_Text">OK</text:span>.</text:p>
      <text:p text:style-name="Text_20_body"><draw:frame draw:style-name="media" draw:name="2" text:anchor-type="as-char" draw:z-index="2" svg:width="10.107083333333cm" svg:height="7.4083333333333cm"><draw:image xlink:href="Pictures/ca0ae903d7006edf16b19ba85842af1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11:15</meta:creation-date>
    <dc:creator>Generated</dc:creator>
    <dc:date>2026-09-14T08::11:15</dc:date>
    <dc:language>en-US</dc:language>
    <meta:editing-cycles>1</meta:editing-cycles>
    <meta:editing-duration>PT0S</meta:editing-duration>
    <dc:title>hilfe:oomakroimport</dc:title>
  </office:meta>
</office:document-meta>
</file>