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76c6932d7d8368c8c6c68d32c5fabe.png"/>
  <manifest:file-entry manifest:media-type="image/png" manifest:full-path="Pictures/1aa3aaf1eb5290bf0cdbdea5e50cf2f8.png"/>
  <manifest:file-entry manifest:media-type="image/png" manifest:full-path="Pictures/a912893c6ced639641b2dda8f9d0b0e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oomakrobutton"/><text:bookmark-start text:name="__RefHeading___openoffice-schaltflaeche_erstellen_1"/><text:bookmark-start text:name="openoffice-schaltflaeche_erstellen"/>OpenOffice-Schaltfläche erstellen<text:bookmark-end text:name="__RefHeading___openoffice-schaltflaeche_erstellen_1"/><text:bookmark-end text:name="openoffice-schaltflaeche_erstellen"/></text:h>
      <text:p text:style-name="Text_20_body">Wie verknüpft man das <text:a xlink:type="simple" xlink:href="https://intern.hoelderlin-heidelberg.de/hoelderlinwiki/hilfe:oomakroimport" text:style-name="Internet_20_link" text:visited-style-name="Visited_20_Internet_20_Link">Konvertierungsmakro</text:a> mit einer Schaltfläche in der Menüleiste?</text:p>
      <text:p text:style-name="Text_20_body">öffnen Sie den Dialog <text:span text:style-name="Source_20_Text">Ansicht → Symbolleisten → Anpassen…</text:span></text:p>
      <text:p text:style-name="Text_20_body"><draw:frame draw:style-name="media" draw:name="0" text:anchor-type="as-char" draw:z-index="0" svg:width="16.483541666667cm" svg:height="16.271875cm"><draw:image xlink:href="Pictures/0776c6932d7d8368c8c6c68d32c5fabe.png" xlink:type="simple" xlink:show="embed" xlink:actuate="onLoad"/></draw:frame></text:p>
      <text:p text:style-name="Text_20_body">Dort klicken Sie auf die Schaltfläche <text:span text:style-name="Source_20_Text">Hinzufügen</text:span>, scrollen im neuen Dialog in der linken Spalte weit nach unten bis zu <text:span text:style-name="Source_20_Text">Openoffice.org Makros</text:span> und hangeln sich durch Klick auf die kleinen Dreiecke durch bis <text:span text:style-name="Source_20_Text">Meine Makros → DokuWiki → modDokuwiki</text:span>. dann wählen Sie in der rechten Spalte <text:span text:style-name="Source_20_Text">DokuWiki„“ aus und klicken auf </text:span>Hinzufügen''.</text:p>
      <text:p text:style-name="Text_20_body"><draw:frame draw:style-name="media" draw:name="1" text:anchor-type="as-char" draw:z-index="1" svg:width="17.4625cm" style:rel-width="100%" svg:height="12.865395348837cm" style:rel-height="scale"><draw:image xlink:href="Pictures/1aa3aaf1eb5290bf0cdbdea5e50cf2f8.png" xlink:type="simple" xlink:show="embed" xlink:actuate="onLoad"/></draw:frame></text:p>
      <text:p text:style-name="Text_20_body">Nun haben Sie einen Knopf in der Symbolleiste erstellt, mit dem Sie das Makro starten können.</text:p>
      <text:p text:style-name="Text_20_body"> <draw:frame draw:style-name="media" draw:name="2" text:anchor-type="as-char" draw:z-index="2" svg:width="3.3602083333333cm" style:rel-width="100%" svg:height="2.2754166666667cm" style:rel-height="scale"><draw:image xlink:href="Pictures/a912893c6ced639641b2dda8f9d0b0e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5::19:10</meta:creation-date>
    <dc:creator>Generated</dc:creator>
    <dc:date>2026-08-25T15::19:10</dc:date>
    <dc:language>en-US</dc:language>
    <meta:editing-cycles>1</meta:editing-cycles>
    <meta:editing-duration>PT0S</meta:editing-duration>
    <dc:title>hilfe:oomakrobutton</dc:title>
  </office:meta>
</office:document-meta>
</file>