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2697f4b0b97a506af9805ae04d5e9a3.png"/>
  <manifest:file-entry manifest:media-type="image/png" manifest:full-path="Pictures/6852a7093a5c3925fde2416e840c31af.png"/>
  <manifest:file-entry manifest:media-type="image/png" manifest:full-path="Pictures/8629c05d0c6fb060371757ac6c767229.png"/>
  <manifest:file-entry manifest:media-type="image/png" manifest:full-path="Pictures/89c6945798f04c56edde1f087abf8367.png"/>
  <manifest:file-entry manifest:media-type="image/png" manifest:full-path="Pictures/f1efdaad477f4d114ee2f6f4461fc266.png"/>
  <manifest:file-entry manifest:media-type="image/png" manifest:full-path="Pictures/37474a9dbcab20696808fc0a8c560f9e.png"/>
  <manifest:file-entry manifest:media-type="image/png" manifest:full-path="Pictures/a2c598d72873a0b8e2ff1a33b64166a4.png"/>
  <manifest:file-entry manifest:media-type="image/png" manifest:full-path="Pictures/43c14ee7d605b71651776af4d29f5490.png"/>
  <manifest:file-entry manifest:media-type="image/png" manifest:full-path="Pictures/64b010dc81c133a298e3dd0366705cf7.png"/>
  <manifest:file-entry manifest:media-type="image/png" manifest:full-path="Pictures/e139d8dcc85adff9c95a5df9c8f9e125.png"/>
  <manifest:file-entry manifest:media-type="image/png" manifest:full-path="Pictures/84ae803a12cdb63bbd1fea7231e376e8.png"/>
  <manifest:file-entry manifest:media-type="image/png" manifest:full-path="Pictures/75023d22030bfd0ec9732090d8f09a69.png"/>
  <manifest:file-entry manifest:media-type="image/png" manifest:full-path="Pictures/282b6e32d9c90096b1ffe16db1187390.png"/>
  <manifest:file-entry manifest:media-type="image/png" manifest:full-path="Pictures/9a0aaa27b4636604cf4c1420eca3aed7.png"/>
  <manifest:file-entry manifest:media-type="image/png" manifest:full-path="Pictures/62e8af651ca21bbc3a1b7fe234cecd59.png"/>
  <manifest:file-entry manifest:media-type="image/png" manifest:full-path="Pictures/031b3337376bca949775e448fe149adf.png"/>
  <manifest:file-entry manifest:media-type="image/png" manifest:full-path="Pictures/d95b4b753eb365d51f355be3513d7137.png"/>
  <manifest:file-entry manifest:media-type="image/png" manifest:full-path="Pictures/5b0e17d787b35fc21f3a2e2a081db31f.png"/>
  <manifest:file-entry manifest:media-type="image/png" manifest:full-path="Pictures/f1b1c4093718839b9cd32b0dd9a06ecd.png"/>
  <manifest:file-entry manifest:media-type="image/png" manifest:full-path="Pictures/ff66f7477656990bc8ffd0e4990e5fd5.png"/>
  <manifest:file-entry manifest:media-type="image/png" manifest:full-path="Pictures/41e59a07dc3698223631dc90d354fd96.png"/>
  <manifest:file-entry manifest:media-type="image/png" manifest:full-path="Pictures/f9d7b119fcfeaa4fa7cac2d99d99126d.png"/>
  <manifest:file-entry manifest:media-type="image/png" manifest:full-path="Pictures/13ff58d187f0f95cc506c6dcf6931f4c.png"/>
  <manifest:file-entry manifest:media-type="image/png" manifest:full-path="Pictures/4c0269e7abc0ae04e9f868ec3cee518d.png"/>
  <manifest:file-entry manifest:media-type="image/png" manifest:full-path="Pictures/978c6931db11b9b3397b9d35d5022dbe.png"/>
  <manifest:file-entry manifest:media-type="image/png" manifest:full-path="Pictures/c13d7dbf865d555f9d04e89579ca299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ilfe:nextcloud"/><text:bookmark-start text:name="__RefHeading___nextcloud_1"/><text:bookmark-start text:name="nextcloud"/>Nextcloud<text:bookmark-end text:name="__RefHeading___nextcloud_1"/><text:bookmark-end text:name="nextcloud"/></text:h>
      <text:p text:style-name="Text_20_body">Die Nextcloud ist in erster Linie ein Dienst, um Dateien zwischen verschiedenen Geräten auszutauschen. Dies nennt man File-Sharing. Beispielsweise kann man Dateien zwischen den PCs zu Hause und in der Schule austauschen.</text:p>
      <text:p text:style-name="Text_20_body">Neben dem File-Sharing bietet unsere Nextcloud auch die Möglichkeit, E-Mails zu bearbeiten (als Alternative zu Horde, man kann beides im Wechsel verwenden) und Videokonferenzräume im BigBlueButton-System des Landes zu starten. (Diese Option steht nur Lehrkräften zur Verfügung.) </text:p>
      <text:p text:style-name="Text_20_body">Unsere Nextcloud ist auf dem Server in der Schule installiert.</text:p>
      <text:p text:style-name="Text_20_body">Zur Nextcloud gelangt man durch einen Link auf unserer internen Homepage: </text:p>
      <text:p text:style-name="Text_20_body"><draw:frame draw:style-name="media" draw:name="Links Legend" text:anchor-type="as-char" draw:z-index="0" svg:width="4.6566666666667cm" style:rel-width="100%"><draw:text-box><text:p text:style-name="legendcenter"><draw:frame draw:style-name="media" draw:name="Links" text:anchor-type="as-char" draw:z-index="0" svg:width="4.6566666666667cm" style:rel-width="100%" svg:height="2.9104166666667cm" style:rel-height="scale"><draw:image xlink:href="Pictures/02697f4b0b97a506af9805ae04d5e9a3.png" xlink:type="simple" xlink:show="embed" xlink:actuate="onLoad"/></draw:frame>Links</text:p></draw:text-box></draw:frame></text:p>
      <text:p text:style-name="Text_20_body">Hier loggt man sich mit seinen Zugangsdaten ein</text:p>
      <text:p text:style-name="Text_20_body"><draw:frame draw:style-name="media" draw:name="Anmeldung Legend" text:anchor-type="as-char" draw:z-index="0" svg:width="5.2916666666667cm" style:rel-width="100%"><draw:text-box><text:p text:style-name="legendcenter"><draw:frame draw:style-name="media" draw:name="Anmeldung" text:anchor-type="as-char" draw:z-index="1" svg:width="5.2916666666667cm" style:rel-width="100%" svg:height="6.2848717948718cm" style:rel-height="scale"><draw:image xlink:href="Pictures/6852a7093a5c3925fde2416e840c31af.png" xlink:type="simple" xlink:show="embed" xlink:actuate="onLoad"/></draw:frame>Anmeldung</text:p></draw:text-box></draw:frame></text:p>
      <text:p text:style-name="Text_20_body">und gelangt zum Startbildschirm:</text:p>
      <text:p text:style-name="Text_20_body"><draw:frame draw:style-name="media" draw:name="Startbildschirm Legend" text:anchor-type="as-char" draw:z-index="0" svg:width="15.875cm"><draw:text-box><text:p text:style-name="legendcenter"><draw:frame draw:style-name="media" draw:name="Startbildschirm" text:anchor-type="as-char" draw:z-index="2" svg:width="15.875cm" svg:height="7.8294774088187cm"><draw:image xlink:href="Pictures/8629c05d0c6fb060371757ac6c767229.png" xlink:type="simple" xlink:show="embed" xlink:actuate="onLoad"/></draw:frame>Startbildschirm</text:p></draw:text-box></draw:frame></text:p>
      <text:h text:style-name="Heading_20_2" text:outline-level="2"><text:bookmark-start text:name="__RefHeading___file-sharing_2"/><text:bookmark-start text:name="file-sharing"/>1. File-Sharing<text:bookmark-end text:name="__RefHeading___file-sharing_2"/><text:bookmark-end text:name="file-sharing"/></text:h>
      <text:p text:style-name="Text_20_body">Beim Menüpunkt „Dateien“</text:p>
      <text:p text:style-name="Text_20_body"><draw:frame draw:style-name="media" draw:name="Menue_Dateien Legend" text:anchor-type="as-char" draw:z-index="0" svg:width="13.255625cm"><draw:text-box><text:p text:style-name="legendcenter"><draw:frame draw:style-name="media" draw:name="Menue_Dateien" text:anchor-type="as-char" draw:z-index="3" svg:width="13.255625cm" svg:height="1.2435416666667cm"><draw:image xlink:href="Pictures/89c6945798f04c56edde1f087abf8367.png" xlink:type="simple" xlink:show="embed" xlink:actuate="onLoad"/></draw:frame>Menue_Dateien</text:p></draw:text-box></draw:frame></text:p>
      <text:p text:style-name="Text_20_body">gelangt man zu den Ordnern „Homeverzeichnis“ und „Tauschordner“. (Die anderen Dateien und Ordner sind unwichtig.)</text:p>
      <text:p text:style-name="Text_20_body"><draw:frame draw:style-name="media" draw:name="Homeverzeichnis Legend" text:anchor-type="as-char" draw:z-index="0" svg:width="5.953125cm" style:rel-width="100%"><draw:text-box><text:p text:style-name="legendcenter"><draw:frame draw:style-name="media" draw:name="Homeverzeichnis" text:anchor-type="as-char" draw:z-index="4" svg:width="5.953125cm" style:rel-width="100%" svg:height="1.4022916666667cm" style:rel-height="scale"><draw:image xlink:href="Pictures/f1efdaad477f4d114ee2f6f4461fc266.png" xlink:type="simple" xlink:show="embed" xlink:actuate="onLoad"/></draw:frame>Homeverzeichnis</text:p></draw:text-box></draw:frame> <draw:frame draw:style-name="media" draw:name="Tauschordner Legend" text:anchor-type="as-char" draw:z-index="0" svg:width="5.8472916666667cm" style:rel-width="100%"><draw:text-box><text:p text:style-name="legendcenter"><draw:frame draw:style-name="media" draw:name="Tauschordner" text:anchor-type="as-char" draw:z-index="5" svg:width="5.8472916666667cm" style:rel-width="100%" svg:height="1.4816666666667cm" style:rel-height="scale"><draw:image xlink:href="Pictures/37474a9dbcab20696808fc0a8c560f9e.png" xlink:type="simple" xlink:show="embed" xlink:actuate="onLoad"/></draw:frame>Tauschordner</text:p></draw:text-box></draw:frame></text:p>
      <text:p text:style-name="Text_20_body">Im Homeverzeichnis befinden sich die eigenen Dateien aus der Schule, und im Tauschordner gelangt man zu den Tauschverzeichnissen der Schule.</text:p>
      <text:p text:style-name="Text_20_body">In den Verzeichnissen kann man Dateien und Ordner von der Schule auf den eigenen PC herunter-</text:p>
      <text:p text:style-name="Text_20_body"><draw:frame draw:style-name="media" draw:name="Download Legend" text:anchor-type="as-char" draw:z-index="0" svg:width="10.133541666667cm"><draw:text-box><text:p text:style-name="legendcenter"><draw:frame draw:style-name="media" draw:name="Download" text:anchor-type="as-char" draw:z-index="6" svg:width="10.133541666667cm" svg:height="6.4558333333333cm"><draw:image xlink:href="Pictures/a2c598d72873a0b8e2ff1a33b64166a4.png" xlink:type="simple" xlink:show="embed" xlink:actuate="onLoad"/></draw:frame>Download</text:p></draw:text-box></draw:frame></text:p>
      <text:p text:style-name="Text_20_body">und vom eignen PC zur Schule hochladen</text:p>
      <text:p text:style-name="Text_20_body"><draw:frame draw:style-name="media" draw:name="Upload Legend" text:anchor-type="as-char" draw:z-index="0" svg:width="12.250208333333cm"><draw:text-box><text:p text:style-name="legendcenter"><draw:frame draw:style-name="media" draw:name="Upload" text:anchor-type="as-char" draw:z-index="7" svg:width="12.250208333333cm" svg:height="8.5989583333333cm"><draw:image xlink:href="Pictures/43c14ee7d605b71651776af4d29f5490.png" xlink:type="simple" xlink:show="embed" xlink:actuate="onLoad"/></draw:frame>Upload</text:p></draw:text-box></draw:frame></text:p>
      <text:p text:style-name="Text_20_body">Wichtig: Dateien sollten nur in das Homeverzeichnis hochgeladen werden, da man auf dem Nextcloud-Server nur einen Speicherplatz von 30 MB besitzt. Der Speicherplatz im Homeverzeichnis ist deutlich größer (wie viel Speicherplatz belegt ist, kann man in der Schulkonsole einsehen).</text:p>
      <text:h text:style-name="Heading_20_2" text:outline-level="2"><text:bookmark-start text:name="__RefHeading___e-mail_3"/><text:bookmark-start text:name="e-mail"/>2. E-Mail<text:bookmark-end text:name="__RefHeading___e-mail_3"/><text:bookmark-end text:name="e-mail"/></text:h>
      <text:p text:style-name="Text_20_body">Beim Menüpunkt „E-Mail“</text:p>
      <text:p text:style-name="Text_20_body"><draw:frame draw:style-name="media" draw:name="E-Mail Legend" text:anchor-type="as-char" draw:z-index="0" svg:width="13.467291666667cm"><draw:text-box><text:p text:style-name="legendcenter"><draw:frame draw:style-name="media" draw:name="E-Mail" text:anchor-type="as-char" draw:z-index="8" svg:width="13.467291666667cm" svg:height="1.1641666666667cm"><draw:image xlink:href="Pictures/64b010dc81c133a298e3dd0366705cf7.png" xlink:type="simple" xlink:show="embed" xlink:actuate="onLoad"/></draw:frame>E-Mail</text:p></draw:text-box></draw:frame></text:p>
      <text:p text:style-name="Text_20_body">gelangt man zu einem Webmailer, mit dem man (als Alternative zu Belwue (mbox1.belwue.de)) seine E-Mails verwalten kann. </text:p>
      <text:p text:style-name="Text_20_body">Damit man nicht jedes Mal die E-Mail-Adresse und das Passwort eingeben muss, kann man dies in den Einstellungen hinterlegen:</text:p>
      <text:p text:style-name="Text_20_body"><draw:frame draw:style-name="media" draw:name="Einstellungen Legend" text:anchor-type="as-char" draw:z-index="0" svg:width="5.476875cm" style:rel-width="100%"><draw:text-box><text:p text:style-name="legendcenter"><draw:frame draw:style-name="media" draw:name="Einstellungen" text:anchor-type="as-char" draw:z-index="9" svg:width="5.476875cm" style:rel-width="100%" svg:height="8.41375cm" style:rel-height="scale"><draw:image xlink:href="Pictures/e139d8dcc85adff9c95a5df9c8f9e125.png" xlink:type="simple" xlink:show="embed" xlink:actuate="onLoad"/></draw:frame>Einstellungen</text:p></draw:text-box></draw:frame></text:p>
      <text:p text:style-name="Text_20_body">Dazu gibt man unter „Zusätzlichen Einstellungen“ seine komplette E-Mail-Adresse (der Schule) und das zugehörige Passwort ein. (Hier muss also das E-Mail Passwort eingegeben werden.)</text:p>
      <text:p text:style-name="Text_20_body"><draw:frame draw:style-name="media" draw:name="E-Mail Adresse Legend" text:anchor-type="as-char" draw:z-index="0" svg:width="18.758958333333cm" style:rel-width="100%"><draw:text-box><text:p text:style-name="legendcenter"><draw:frame draw:style-name="media" draw:name="E-Mail Adresse" text:anchor-type="as-char" draw:z-index="10" svg:width="18.758958333333cm" style:rel-width="100%" svg:height="15.5575cm" style:rel-height="scale"><draw:image xlink:href="Pictures/84ae803a12cdb63bbd1fea7231e376e8.png" xlink:type="simple" xlink:show="embed" xlink:actuate="onLoad"/></draw:frame>E-Mail Adresse</text:p></draw:text-box></draw:frame></text:p>
      <text:p text:style-name="Text_20_body">Zusätzlich empfiehlt es sich, einmalig seinen Namen einzugeben, damit er beim Empfänger von E-Mails angezeigt wird. Dazu trägt man in den Einstellungen des Webmailers (zuerst den Menüpunkt „E-Mail“ wählen und dann auf die Figur neben der E-Mail Adresse klicken)</text:p>
      <text:p text:style-name="Text_20_body"><draw:frame draw:style-name="media" draw:name="E-Mail Einstellungen Legend" text:anchor-type="as-char" draw:z-index="0" svg:width="9.04875cm" style:rel-width="100%"><draw:text-box><text:p text:style-name="legendcenter"><draw:frame draw:style-name="media" draw:name="E-Mail Einstellungen" text:anchor-type="as-char" draw:z-index="11" svg:width="9.04875cm" style:rel-width="100%" svg:height="8.5195833333333cm" style:rel-height="scale"><draw:image xlink:href="Pictures/75023d22030bfd0ec9732090d8f09a69.png" xlink:type="simple" xlink:show="embed" xlink:actuate="onLoad"/></draw:frame>E-Mail Einstellungen</text:p></draw:text-box></draw:frame></text:p>
      <text:p text:style-name="Text_20_body">nach einem Klick auf „Identity“ seinen Namen ein:</text:p>
      <text:p text:style-name="Text_20_body"><draw:frame draw:style-name="media" draw:name="Identität Legend" text:anchor-type="as-char" draw:z-index="0" svg:width="19.84375cm" style:rel-width="100%"><draw:text-box><text:p text:style-name="legendcenter"><draw:frame draw:style-name="media" draw:name="Identität" text:anchor-type="as-char" draw:z-index="12" svg:width="19.84375cm" style:rel-width="100%" svg:height="11.930598159509cm" style:rel-height="scale"><draw:image xlink:href="Pictures/282b6e32d9c90096b1ffe16db1187390.png" xlink:type="simple" xlink:show="embed" xlink:actuate="onLoad"/></draw:frame>Identität</text:p></draw:text-box></draw:frame></text:p>
      <text:h text:style-name="Heading_20_2" text:outline-level="2"><text:bookmark-start text:name="__RefHeading___kalender_4"/><text:bookmark-start text:name="kalender"/>3. Kalender<text:bookmark-end text:name="__RefHeading___kalender_4"/><text:bookmark-end text:name="kalender"/></text:h>
      <text:p text:style-name="Text_20_body">Beim Menüpunkt „Kalender“</text:p>
      <text:p text:style-name="Text_20_body"><draw:frame draw:style-name="media" draw:name="Kalender Legend" text:anchor-type="as-char" draw:z-index="0" svg:width="13.520208333333cm"><draw:text-box><text:p text:style-name="legendcenter"><draw:frame draw:style-name="media" draw:name="Kalender" text:anchor-type="as-char" draw:z-index="13" svg:width="13.520208333333cm" svg:height="1.4022916666667cm"><draw:image xlink:href="Pictures/9a0aaa27b4636604cf4c1420eca3aed7.png" xlink:type="simple" xlink:show="embed" xlink:actuate="onLoad"/></draw:frame>Kalender</text:p></draw:text-box></draw:frame></text:p>
      <text:p text:style-name="Text_20_body">gelangt man zu allen unseren Schulkalendern. Links werden alle Kalender angezeigt zu denen man Zugriff besitzt.</text:p>
      <text:p text:style-name="Text_20_body"><draw:frame draw:style-name="media" draw:name="Übersicht über die Kalender Legend" text:anchor-type="as-char" draw:z-index="0" svg:width="7.6729166666667cm" style:rel-width="100%"><draw:text-box><text:p text:style-name="legendcenter"><draw:frame draw:style-name="media" draw:name="Übersicht über die Kalender" text:anchor-type="as-char" draw:z-index="14" svg:width="7.6729166666667cm" style:rel-width="100%" svg:height="8.2285416666667cm" style:rel-height="scale"><draw:image xlink:href="Pictures/62e8af651ca21bbc3a1b7fe234cecd59.png" xlink:type="simple" xlink:show="embed" xlink:actuate="onLoad"/></draw:frame>Übersicht über die Kalender</text:p></draw:text-box></draw:frame></text:p>
      <text:p text:style-name="Text_20_body">Schülerinnen und Schüler können die Kalender „Hölderlin öffentlich“ und ihren Klassenkalender sehen. Lehrerinnen und Lehrer sehen alle Klassenkalender und zusätzlich noch den Kalender „Hölderlin intern“. </text:p>
      <text:p text:style-name="Text_20_body">Bei der Ansicht kann man den gewünschten Zeitraum auswählen, der angezeigt werden soll.
<draw:frame draw:style-name="media" draw:name="Ansicht Legend" text:anchor-type="as-char" draw:z-index="0" svg:width="2.7252083333333cm" style:rel-width="100%"><draw:text-box><text:p text:style-name="legendcenter"><draw:frame draw:style-name="media" draw:name="Ansicht" text:anchor-type="as-char" draw:z-index="15" svg:width="2.7252083333333cm" style:rel-width="100%" svg:height="6.0325cm" style:rel-height="scale"><draw:image xlink:href="Pictures/031b3337376bca949775e448fe149adf.png" xlink:type="simple" xlink:show="embed" xlink:actuate="onLoad"/></draw:frame>Ansicht</text:p></draw:text-box></draw:frame></text:p>
      <text:p text:style-name="Text_20_body">Bei der Konfiguration kann man den Anzeigenamen und die Anzeigefarbe ändern. Die anderen Möglichkeiten bei der Konfiguration ändert man am besten nicht.
<draw:frame draw:style-name="media" draw:name="Konfiguration der Kalender Legend" text:anchor-type="as-char" draw:z-index="0" svg:width="6.4822916666667cm" style:rel-width="100%"><draw:text-box><text:p text:style-name="legendcenter"><draw:frame draw:style-name="media" draw:name="Konfiguration der Kalender" text:anchor-type="as-char" draw:z-index="16" svg:width="6.4822916666667cm" style:rel-width="100%" svg:height="7.4083333333333cm" style:rel-height="scale"><draw:image xlink:href="Pictures/d95b4b753eb365d51f355be3513d7137.png" xlink:type="simple" xlink:show="embed" xlink:actuate="onLoad"/></draw:frame>Konfiguration der Kalender</text:p></draw:text-box></draw:frame></text:p>
      <text:p text:style-name="Text_20_body">Lehrerinnen und Lehrer können in den Klassenkalendern neue Termine (z.B. Klassenarbeiten) erstellen. Dazu klickt man auf den gewünschten Tag und trägt im erscheinenden Fenster die Daten ein (Name des Termins beginnend mit der Klasse und den Zeitraum (in der Regel nicht ganztägig, sondern mit Uhrzeit))
<draw:frame draw:style-name="media" draw:name="Neuer Termin Legend" text:anchor-type="as-char" draw:z-index="0" svg:width="12.065cm"><draw:text-box><text:p text:style-name="legendcenter"><draw:frame draw:style-name="media" draw:name="Neuer Termin" text:anchor-type="as-char" draw:z-index="17" svg:width="12.065cm" svg:height="14.896041666667cm"><draw:image xlink:href="Pictures/5b0e17d787b35fc21f3a2e2a081db31f.png" xlink:type="simple" xlink:show="embed" xlink:actuate="onLoad"/></draw:frame>Neuer Termin</text:p></draw:text-box></draw:frame></text:p>
      <text:h text:style-name="Heading_20_2" text:outline-level="2"><text:bookmark-start text:name="__RefHeading___erstellen_von_raeumen_in_bigbluebutton_5"/><text:bookmark-start text:name="erstellen_von_raeumen_in_bigbluebutton"/>4. Erstellen von Räumen in BigBlueButton<text:bookmark-end text:name="__RefHeading___erstellen_von_raeumen_in_bigbluebutton_5"/><text:bookmark-end text:name="erstellen_von_raeumen_in_bigbluebutton"/></text:h>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Videokonferenzräume für den Online-Unterricht dürfen nur in Moodle eingerichtet werden. Dadurch wird gewährleistet, dass sich alle Schülerinnen und Schüler namentlich authentifizieren müssen.Die hier beschriebene Methode dient nur für den Elternabend und den Elternsprechtag und steht nur Lehrkräften zur Verfügung. </text:p>
          </table:table-cell>
        </table:table-row>
      </table:table>
      <text:p text:style-name="Text_20_body">Um einen BBB-Raum mit der Nextcloud zu erstellen, muss man in den Einstellungen (siehe Punkt 2. E-Mail) unter BigBlueButton den Namen der Videokonferenz angeben und auf „Erstellen“ klicken.</text:p>
      <text:p text:style-name="Text_20_body"><draw:frame draw:style-name="media" draw:name="BBB-Einstellungen1 Legend" text:anchor-type="as-char" draw:z-index="0" svg:width="17.409583333333cm" style:rel-width="100%"><draw:text-box><text:p text:style-name="legendcenter"><draw:frame draw:style-name="media" draw:name="BBB-Einstellungen1" text:anchor-type="as-char" draw:z-index="18" svg:width="17.409583333333cm" style:rel-width="100%" svg:height="9.286875cm" style:rel-height="scale"><draw:image xlink:href="Pictures/f1b1c4093718839b9cd32b0dd9a06ecd.png" xlink:type="simple" xlink:show="embed" xlink:actuate="onLoad"/></draw:frame>BBB-Einstellungen1</text:p></draw:text-box></draw:frame></text:p>
      <text:p text:style-name="Text_20_body">Nun hat man folgende Möglichkeiten:</text:p>
      <text:p text:style-name="Text_20_body">Den BBB-Raum als Moderator starten:</text:p>
      <text:p text:style-name="Text_20_body"><draw:frame draw:style-name="media" draw:name="BBB starten Legend" text:anchor-type="as-char" draw:z-index="0" svg:width="3.889375cm" style:rel-width="100%"><draw:text-box><text:p text:style-name="legendcenter"><draw:frame draw:style-name="media" draw:name="BBB starten" text:anchor-type="as-char" draw:z-index="19" svg:width="3.889375cm" style:rel-width="100%" svg:height="3.3072916666667cm" style:rel-height="scale"><draw:image xlink:href="Pictures/ff66f7477656990bc8ffd0e4990e5fd5.png" xlink:type="simple" xlink:show="embed" xlink:actuate="onLoad"/></draw:frame>BBB starten</text:p></draw:text-box></draw:frame></text:p>
      <text:p text:style-name="Text_20_body">Den Link zum BBB-Raum in der Zwischenablage speichern: (Dann kann man ihn bequem in einer E-Mail an die Eltern einfügen.)</text:p>
      <text:p text:style-name="Text_20_body"><draw:frame draw:style-name="media" draw:name="BBB Zwischenablage Legend" text:anchor-type="as-char" draw:z-index="0" svg:width="7.4347916666667cm" style:rel-width="100%"><draw:text-box><text:p text:style-name="legendcenter"><draw:frame draw:style-name="media" draw:name="BBB Zwischenablage" text:anchor-type="as-char" draw:z-index="20" svg:width="7.4347916666667cm" style:rel-width="100%" svg:height="3.2279166666667cm" style:rel-height="scale"><draw:image xlink:href="Pictures/41e59a07dc3698223631dc90d354fd96.png" xlink:type="simple" xlink:show="embed" xlink:actuate="onLoad"/></draw:frame>BBB Zwischenablage</text:p></draw:text-box></draw:frame></text:p>
      <text:p text:style-name="Text_20_body">Den BBB-Raum löschen, sodass er nicht mehr benutzt werden kann: (Dies sollte auf jeden Fall nach Beendigung der Veranstaltung geschehen.)</text:p>
      <text:p text:style-name="Text_20_body"><draw:frame draw:style-name="media" draw:name="BBB löschen Legend" text:anchor-type="as-char" draw:z-index="0" svg:width="2.5664583333333cm" style:rel-width="100%"><draw:text-box><text:p text:style-name="legendcenter"><draw:frame draw:style-name="media" draw:name="BBB löschen" text:anchor-type="as-char" draw:z-index="21" svg:width="2.5664583333333cm" style:rel-width="100%" svg:height="3.01625cm" style:rel-height="scale"><draw:image xlink:href="Pictures/f9d7b119fcfeaa4fa7cac2d99d99126d.png" xlink:type="simple" xlink:show="embed" xlink:actuate="onLoad"/></draw:frame>BBB löschen</text:p></draw:text-box></draw:frame></text:p>
      <text:p text:style-name="Text_20_body">Einstellungen für den BBB-Raum vornehmen:</text:p>
      <text:p text:style-name="Text_20_body"><draw:frame draw:style-name="media" draw:name="BBB bearbeiten Legend" text:anchor-type="as-char" draw:z-index="0" svg:width="3.1220833333333cm" style:rel-width="100%"><draw:text-box><text:p text:style-name="legendcenter"><draw:frame draw:style-name="media" draw:name="BBB bearbeiten" text:anchor-type="as-char" draw:z-index="22" svg:width="3.1220833333333cm" style:rel-width="100%" svg:height="3.0427083333333cm" style:rel-height="scale"><draw:image xlink:href="Pictures/13ff58d187f0f95cc506c6dcf6931f4c.png" xlink:type="simple" xlink:show="embed" xlink:actuate="onLoad"/></draw:frame>BBB bearbeiten</text:p></draw:text-box></draw:frame></text:p>
      <text:p text:style-name="Text_20_body">Bei den Einstellungen muss man unbedingt folgende Anpassungen vornehmen:</text:p>
      <text:p text:style-name="Text_20_body">1. Zugriff: Beim Elternabend wählt man „Öffentlich“, beim Elternsprechtag wählt man „Intern + Warteraum für Gäste“</text:p>
      <text:p text:style-name="Text_20_body"><draw:frame draw:style-name="media" draw:name="BBB Zugriff Legend" text:anchor-type="as-char" draw:z-index="0" svg:width="14.843125cm"><draw:text-box><text:p text:style-name="legendcenter"><draw:frame draw:style-name="media" draw:name="BBB Zugriff" text:anchor-type="as-char" draw:z-index="23" svg:width="14.843125cm" svg:height="5.635625cm"><draw:image xlink:href="Pictures/4c0269e7abc0ae04e9f868ec3cee518d.png" xlink:type="simple" xlink:show="embed" xlink:actuate="onLoad"/></draw:frame>BBB Zugriff</text:p></draw:text-box></draw:frame></text:p>
      <text:p text:style-name="Text_20_body">2. Verschiedens: Die Häkchen müssen wie abgebildet gesetzt sein. Damit ist gewährleistet, dass keine Aufnahme der Konferenz erfolgt und dass die Eltern den Raum nicht ohne die Lehrkraft starten können. (Ist die Konferenz einmal gestartet, können die Eltern auch ohne Lehrkraft die Konferenz fortsetzen.)</text:p>
      <text:p text:style-name="Text_20_body"><draw:frame draw:style-name="media" draw:name="BBB Verschiedenes Legend" text:anchor-type="as-char" draw:z-index="0" svg:width="13.387916666667cm"><draw:text-box><text:p text:style-name="legendcenter"><draw:frame draw:style-name="media" draw:name="BBB Verschiedenes" text:anchor-type="as-char" draw:z-index="24" svg:width="13.387916666667cm" svg:height="4.3920833333333cm"><draw:image xlink:href="Pictures/978c6931db11b9b3397b9d35d5022dbe.png" xlink:type="simple" xlink:show="embed" xlink:actuate="onLoad"/></draw:frame>BBB Verschiedenes</text:p></draw:text-box></draw:frame></text:p>
      <text:p text:style-name="Text_20_body">Den Link für den BBB-Raum schickt man per E-Mail an die betroffenen Eltern. Die Eltern erhalten im Vorhinein folgende Anleitungen:</text:p>
      <text:list text:style-name="List_20_1" text:continue-numbering="false">
        <text:list-item>
          <text:p text:style-name="List_20_1_Content_First"> <text:a xlink:type="simple" xlink:href="https://intern.hoelderlin-heidelberg.de/hoelderlinwiki/hilfe:bbb_technische_hinweise_elternabend.pdf" text:style-name="Internet_20_link" text:visited-style-name="Visited_20_Internet_20_Link">Technische Hinweise für die Eltern zum Elternabend</text:a></text:p>
        </text:list-item>
        <text:list-item>
          <text:p text:style-name="List_20_1_Content_Last"> <text:a xlink:type="simple" xlink:href="https://intern.hoelderlin-heidelberg.de/hoelderlinwiki/hilfe:bbb_technische_hinweise_elternsprechtag.pdf" text:style-name="Internet_20_link" text:visited-style-name="Visited_20_Internet_20_Link">Technische Hinweise für die Eltern zum Elternsprechtag</text:a></text:p>
        </text:list-item>
      </text:list>
      <text:p text:style-name="Text_20_body">Am Elternsprechtag sieht die Warteraumfunktion aus Sicht der Lehrkraft in BBB folgendermaßen aus:</text:p>
      <text:p text:style-name="Text_20_body"><draw:frame draw:style-name="media" draw:name="BBB Warteraum Legend" text:anchor-type="as-char" draw:z-index="0" svg:width="13.573125cm"><draw:text-box><text:p text:style-name="legendcenter"><draw:frame draw:style-name="media" draw:name="BBB Warteraum" text:anchor-type="as-char" draw:z-index="25" svg:width="13.573125cm" svg:height="11.456458333333cm"><draw:image xlink:href="Pictures/c13d7dbf865d555f9d04e89579ca2996.png" xlink:type="simple" xlink:show="embed" xlink:actuate="onLoad"/></draw:frame>BBB Warteraum</text:p></draw:text-box></draw:frame></text:p>
      <text:p text:style-name="Text_20_body">Möchte man Max Mustermann in den Raum lassen, so klickt man auf „Accept“. Es können sich auch mehrere Personen im Warteraum befinden. Man sollte neue Eltern natürlich erst dann in den Raum lassen, wenn die vorherigen Eltern den Raum verlassen hab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06::52:41</meta:creation-date>
    <dc:creator>Generated</dc:creator>
    <dc:date>2026-09-08T06::52:41</dc:date>
    <dc:language>en-US</dc:language>
    <meta:editing-cycles>1</meta:editing-cycles>
    <meta:editing-duration>PT0S</meta:editing-duration>
    <dc:title>hilfe:nextcloud</dc:title>
  </office:meta>
</office:document-meta>
</file>