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neue-domain:start"/><text:bookmark-start text:name="__RefHeading___neue_domain_hoelderlin-intern.de_1"/><text:bookmark-start text:name="neue_domain_hoelderlin-intern.de"/>Neue Domain hoelderlin-intern.de<text:bookmark-end text:name="__RefHeading___neue_domain_hoelderlin-intern.de_1"/><text:bookmark-end text:name="neue_domain_hoelderlin-intern.de"/></text:h>
      <text:p text:style-name="Text_20_body">Der durch das Ende der Unterstützung der Schulen durch Belwü bedingte Wechsel der Domain bedeutet viele Änderungen im Hintergrund, aber auch ein paar kleinere und größere Änderungen für alle, die unsere IT-Infrastruktur nutzen:</text:p>
      <text:list text:style-name="List_20_1" text:continue-numbering="false">
        <text:list-item>
          <text:p text:style-name="List_20_1_Content_First"> Neue E-Mail-Adressen</text:p>
        </text:list-item>
        <text:list-item>
          <text:p text:style-name="List_20_1_Content_Last"> Neue Adressen unserer Dienste (Hölderlin-Wiki, Nextcloud, Moodle, Kalender, Vertreutungsplan …)</text:p>
        </text:list-item>
      </text:list>
      <text:p text:style-name="Text_20_body">Vieles sind für die Anwender nur kleinere Änderungen, vor allem bei den neuen E-Mail-Adressen bedeutet die Umstellung aber leider einen etwad größeren Aufwand.</text:p>
      <text:p text:style-name="Text_20_body">Hier stellen wir aktuelle Informationen zur Umstellung und wo nötig ausführliche Anleitungen zur Verfügung.</text:p>
      <text:h text:style-name="Heading_20_2" text:outline-level="2"><text:bookmark-start text:name="__RefHeading___zeitplan_e-mail_2"/><text:bookmark-start text:name="zeitplan_e-mail"/>Zeitplan E-Mail<text:bookmark-end text:name="__RefHeading___zeitplan_e-mail_2"/><text:bookmark-end text:name="zeitplan_e-mail"/></text:h>
      <table:table table:style-name="Table">
        <table:table-column/>
        <table:table-column/>
        <table:table-column/>
        <table:table-row>
          <table:table-cell office:value-type="string" table:style-name="tableheader">
            <text:p text:style-name="Table_20_Heading"> Termin  </text:p>
          </table:table-cell>
          <table:table-cell office:value-type="string" table:style-name="tableheader">
            <text:p text:style-name="Table_20_Heading"> Was ist neu  </text:p>
          </table:table-cell>
          <table:table-cell office:value-type="string" table:style-name="tableheader">
            <text:p text:style-name="Table_20_Heading"> Was muss man tun  </text:p>
          </table:table-cell>
        </table:table-row>
        <table:table-row>
          <table:table-cell office:value-type="string" table:style-name="tablecell">
            <text:p text:style-name="tablealignleft"> 1. Juli  </text:p>
          </table:table-cell>
          <table:table-cell office:value-type="string" table:style-name="tablecell">
            <text:p text:style-name="tablealignleft"> Alle erhalten eine E-Mail-Adresse unter der neuen Domain </text:p>
          </table:table-cell>
          <table:table-cell office:value-type="string" table:style-name="tablecell"/>
        </table:table-row>
        <table:table-row>
          <table:table-cell office:value-type="string" table:style-name="tablecell">
            <text:p text:style-name="tablealignleft"> bis 20. Juli </text:p>
          </table:table-cell>
          <table:table-cell office:value-type="string" table:style-name="tablecell">
            <text:p text:style-name="tablealignleft"> Alte und neue Adresse laufen parallel, man kann in Ruhe das neue Mailsystem ausprobieren </text:p>
          </table:table-cell>
          <table:table-cell office:value-type="string" table:style-name="tablecell">
            <text:p text:style-name="tablealignleft"> - Neue E-Mail-Adresse einrichten <text:line-break/>(Anleitung Webmail,<text:line-break/>Anleitung E-Mail-Programm (z. B. Thunderbird) <text:line-break/>- Gegebenenfalls alte Mails von unserem Server zu Belwü kopieren <text:line-break/>(Anleitung für Thunderbird)</text:p>
          </table:table-cell>
        </table:table-row>
        <table:table-row>
          <table:table-cell office:value-type="string" table:style-name="tablecell">
            <text:p text:style-name="tablealignleft"> ab 20. Juli </text:p>
          </table:table-cell>
          <table:table-cell office:value-type="string" table:style-name="tablecell">
            <text:p text:style-name="tablealignleft"> Mails an die alte Adresse werden an die neue umgeleitet </text:p>
          </table:table-cell>
          <table:table-cell office:value-type="string" table:style-name="tablecell">
            <text:p text:style-name="tablealignleft"> Man kann vorübergehend beide Mailadressen nutzen </text:p>
          </table:table-cell>
        </table:table-row>
        <table:table-row>
          <table:table-cell office:value-type="string" table:style-name="tablecell">
            <text:p text:style-name="tablealignleft"> 31. Juli </text:p>
          </table:table-cell>
          <table:table-cell office:value-type="string" table:style-name="tablecell">
            <text:p text:style-name="tablealignleft"> Die alte E-Mail-Adresse kann man nicht mehr zum Versenden von Mails verwenden </text:p>
          </table:table-cell>
          <table:table-cell office:value-type="string" table:style-name="tablecell">
            <text:p text:style-name="tablealignleft"> Kontakte über den Wechsel der Adresse informieren </text:p>
          </table:table-cell>
        </table:table-row>
        <table:table-row>
          <table:table-cell office:value-type="string" table:style-name="tablecell">
            <text:p text:style-name="tablealignleft"> 31. Juli 2023 (geplant) </text:p>
          </table:table-cell>
          <table:table-cell office:value-type="string" table:style-name="tablecell">
            <text:p text:style-name="tablealignleft"> Die alten Adressen werden abgeschaltet </text:p>
          </table:table-cell>
          <table:table-cell office:value-type="string" table:style-name="tablecell"/>
        </table:table-row>
      </table:table>
      <text:h text:style-name="Heading_20_2" text:outline-level="2"><text:bookmark-start text:name="__RefHeading___neue_webadressen_3"/><text:bookmark-start text:name="neue_webadressen"/>Neue Webadressen<text:bookmark-end text:name="__RefHeading___neue_webadressen_3"/><text:bookmark-end text:name="neue_webadressen"/></text:h>
      <text:p text:style-name="Text_20_body">Bis zum 31. Juli 2022 werden nach und nach unsere Dienste unter der neuen Domain erreichbar sein. Wir passen die Links auf unseren Seiten an, wer Bookmarks gesetzt hat, muss diese selbst ändern.</text:p>
      <text:p text:style-name="Text_20_body">In Einzelfällen ist etwas mehr erforderlich, wir ergänzen hier nach und nach die Anleitu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04:52</meta:creation-date>
    <dc:creator>Generated</dc:creator>
    <dc:date>2026-08-25T18::04:52</dc:date>
    <dc:language>en-US</dc:language>
    <meta:editing-cycles>1</meta:editing-cycles>
    <meta:editing-duration>PT0S</meta:editing-duration>
    <dc:title>hilfe:neue-domain:start</dc:title>
  </office:meta>
</office:document-meta>
</file>