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lfe:neue-domain:mail-nextcloud"/><text:bookmark-start text:name="__RefHeading___neue_e-mail-adressen_mit_der_nextcloud_verwenden_1"/><text:bookmark-start text:name="neue_e-mail-adressen_mit_der_nextcloud_verwenden"/>Neue E-Mail-Adressen mit der Nextcloud verwenden<text:bookmark-end text:name="__RefHeading___neue_e-mail-adressen_mit_der_nextcloud_verwenden_1"/><text:bookmark-end text:name="neue_e-mail-adressen_mit_der_nextcloud_verwenden"/></text:h>
      <text:p text:style-name="Text_20_body">Diese Anleitung kommt noch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8::04:16</meta:creation-date>
    <dc:creator>Generated</dc:creator>
    <dc:date>2026-08-25T18::04:16</dc:date>
    <dc:language>en-US</dc:language>
    <meta:editing-cycles>1</meta:editing-cycles>
    <meta:editing-duration>PT0S</meta:editing-duration>
    <dc:title>hilfe:neue-domain:mail-nextcloud</dc:title>
  </office:meta>
</office:document-meta>
</file>