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8c7125c62cb79ee0c7ad581311b98b.png"/>
  <manifest:file-entry manifest:media-type="image/png" manifest:full-path="Pictures/a67e5d0bb23610401fa5a90613dd818e.png"/>
  <manifest:file-entry manifest:media-type="image/png" manifest:full-path="Pictures/ddc6be1e8bb1a8add571ba147c158f9b.png"/>
  <manifest:file-entry manifest:media-type="image/png" manifest:full-path="Pictures/f01e88aaa21a3e89d03f890ebcb3f2b5.png"/>
  <manifest:file-entry manifest:media-type="image/png" manifest:full-path="Pictures/49faa9d1b313e8425f515c1cfb6ce3c3.png"/>
  <manifest:file-entry manifest:media-type="image/png" manifest:full-path="Pictures/4477459923e1339951092e59c347d751.png"/>
  <manifest:file-entry manifest:media-type="image/png" manifest:full-path="Pictures/c83508c91590cc33dab470072c3c589b.png"/>
  <manifest:file-entry manifest:media-type="image/png" manifest:full-path="Pictures/472306e11b4b3a73257894d46bf9ff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moodle:sicherung"/><text:bookmark-start text:name="__RefHeading___kurse_in_moodle_sichern_und_wiederherstellen_1"/><text:bookmark-start text:name="kurse_in_moodle_sichern_und_wiederherstellen"/>Kurse in Moodle sichern und wiederherstellen<text:bookmark-end text:name="__RefHeading___kurse_in_moodle_sichern_und_wiederherstellen_1"/><text:bookmark-end text:name="kurse_in_moodle_sichern_und_wiederherstellen"/></text:h>
      <text:h text:style-name="Heading_20_2" text:outline-level="2"><text:bookmark-start text:name="__RefHeading___kurse_in_moodle_sichern_2"/><text:bookmark-start text:name="kurse_in_moodle_sichern"/>Kurse in Moodle sichern<text:bookmark-end text:name="__RefHeading___kurse_in_moodle_sichern_2"/><text:bookmark-end text:name="kurse_in_moodle_sichern"/></text:h>
      <text:list text:style-name="Numbering_20_1" text:continue-numbering="false">
        <text:list-item>
          <text:p text:style-name="Numbering_20_1_Content_First"> Den zu sichernden Kurs aufrufen:<draw:frame draw:style-name="mediacenter" draw:name="0" text:anchor-type="paragraph" draw:z-index="0" svg:width="15.875cm" svg:height="7.7307692307692cm"><draw:image xlink:href="Pictures/4a8c7125c62cb79ee0c7ad581311b98b.png" xlink:type="simple" xlink:show="embed" xlink:actuate="onLoad"/></draw:frame></text:p>
        </text:list-item>
        <text:list-item>
          <text:p text:style-name="Numbering_20_1_Content"> Im Bereich „Mehr“ das Untermenü „Kurse wiederverwenden“ aufrufen.<draw:frame draw:style-name="mediacenter" draw:name="1" text:anchor-type="paragraph" draw:z-index="1" svg:width="10.583333333333cm" svg:height="4.5888040712468cm"><draw:image xlink:href="Pictures/a67e5d0bb23610401fa5a90613dd818e.png" xlink:type="simple" xlink:show="embed" xlink:actuate="onLoad"/></draw:frame></text:p>
        </text:list-item>
        <text:list-item>
          <text:p text:style-name="Numbering_20_1_Content"> Oben im Auswahlmenü den Bereich „Sicherung“ auswählen.<draw:frame draw:style-name="mediacenter" draw:name="2" text:anchor-type="paragraph" draw:z-index="2" svg:width="10.583333333333cm" svg:height="1.7222222222222cm"><draw:image xlink:href="Pictures/ddc6be1e8bb1a8add571ba147c158f9b.png" xlink:type="simple" xlink:show="embed" xlink:actuate="onLoad"/></draw:frame></text:p>
        </text:list-item>
        <text:list-item>
          <text:p text:style-name="Numbering_20_1_Content"> Möchte man den Kurs zu einem späteren Zeitpunkt wiederverwenden, sollte man eventuell alle Daten von Schülern von der Sicherung ausnehmen. Diese tauchen ansonsten im neuen Kurs wieder auf. Dazu den Haken bei „Eingeschriebene Nutzer/innen einbeziehen“ entfernen. Dann werden beispielsweise die Abgaben, die Schüler hochgeladen haben, nicht gesichert.<draw:frame draw:style-name="mediacenter" draw:name="3" text:anchor-type="paragraph" draw:z-index="3" svg:width="5.2916666666667cm" style:rel-width="100%" svg:height="0.95300157977883cm" style:rel-height="scale"><draw:image xlink:href="Pictures/f01e88aaa21a3e89d03f890ebcb3f2b5.png" xlink:type="simple" xlink:show="embed" xlink:actuate="onLoad"/></draw:frame></text:p>
        </text:list-item>
        <text:list-item>
          <text:p text:style-name="Numbering_20_1_Content"> „Weiter“ klicken.</text:p>
        </text:list-item>
        <text:list-item>
          <text:p text:style-name="Numbering_20_1_Content"> Im nächsten Schritt auswählen, welche Inhalte des Kurses gesichert werden sollen und „weiter“ klicken.<draw:frame draw:style-name="mediacenter" draw:name="4" text:anchor-type="paragraph" draw:z-index="4" svg:width="10.583333333333cm" svg:height="3.9425452609159cm"><draw:image xlink:href="Pictures/49faa9d1b313e8425f515c1cfb6ce3c3.png" xlink:type="simple" xlink:show="embed" xlink:actuate="onLoad"/></draw:frame></text:p>
        </text:list-item>
        <text:list-item>
          <text:p text:style-name="Numbering_20_1_Content"> Einen aussagekräftigen Namen für die Sicherung wählen. Er muss auf „.mbz“ enden.<draw:frame draw:style-name="mediacenter" draw:name="5" text:anchor-type="paragraph" draw:z-index="5" svg:width="10.583333333333cm" svg:height="1.7649743589744cm"><draw:image xlink:href="Pictures/4477459923e1339951092e59c347d751.png" xlink:type="simple" xlink:show="embed" xlink:actuate="onLoad"/></draw:frame></text:p>
        </text:list-item>
        <text:list-item>
          <text:p text:style-name="Numbering_20_1_Content"> „Sicherung ausführen“ klicken.</text:p>
        </text:list-item>
        <text:list-item>
          <text:p text:style-name="Numbering_20_1_Content"> „Weiter“ anklicken.<draw:frame draw:style-name="mediacenter" draw:name="6" text:anchor-type="paragraph" draw:z-index="6" svg:width="10.583333333333cm" svg:height="1.9848042396712cm"><draw:image xlink:href="Pictures/c83508c91590cc33dab470072c3c589b.png" xlink:type="simple" xlink:show="embed" xlink:actuate="onLoad"/></draw:frame></text:p>
        </text:list-item>
        <text:list-item>
          <text:p text:style-name="Numbering_20_1_Content"> Die Sicherungsdatei herunterladen, um sie auf dem eigenen Computer zu speichern.<draw:frame draw:style-name="mediacenter" draw:name="7" text:anchor-type="paragraph" draw:z-index="7" svg:width="15.875cm" svg:height="1.7670386904762cm"><draw:image xlink:href="Pictures/472306e11b4b3a73257894d46bf9ffc4.png" xlink:type="simple" xlink:show="embed" xlink:actuate="onLoad"/></draw:frame></text:p>
        </text:list-item>
        <text:list-item>
          <text:p text:style-name="Numbering_20_1_Content_Last"> Geschaff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22:42</meta:creation-date>
    <dc:creator>Generated</dc:creator>
    <dc:date>2026-08-25T15::22:42</dc:date>
    <dc:language>en-US</dc:language>
    <meta:editing-cycles>1</meta:editing-cycles>
    <meta:editing-duration>PT0S</meta:editing-duration>
    <dc:title>hilfe:moodle:sicherung</dc:title>
  </office:meta>
</office:document-meta>
</file>