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19f1e1ee08ef16f701d4a7366eabb92.png"/>
  <manifest:file-entry manifest:media-type="image/png" manifest:full-path="Pictures/2dbdb063706eed3384bdefe917098d6d.png"/>
  <manifest:file-entry manifest:media-type="image/png" manifest:full-path="Pictures/c28f9f3d9e70ad4c5e847a69f72099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lfe:moodle:passwoerter"/><text:bookmark-start text:name="__RefHeading___passwoerter_in_moodle_zuruecksetzen_1"/><text:bookmark-start text:name="passwoerter_in_moodle_zuruecksetzen"/>Passwörter in Moodle zurücksetzen<text:bookmark-end text:name="__RefHeading___passwoerter_in_moodle_zuruecksetzen_1"/><text:bookmark-end text:name="passwoerter_in_moodle_zuruecksetzen"/></text:h>
      <text:p text:style-name="Text_20_body">Über bw.schule lassen sich die Passwörter der Schüler zurücksetzen, falls diese ihres vergessen haben. Das funktioniert folgendermaßen:</text:p>
      <text:list text:style-name="Numbering_20_1" text:continue-numbering="false">
        <text:list-item>
          <text:p text:style-name="Numbering_20_1_Content_First"> Auf der Seite <text:a xlink:type="simple" xlink:href="https://bw.schule/login" text:style-name="Internet_20_link" text:visited-style-name="Visited_20_Internet_20_Link">bw.schule</text:a> anmelden.</text:p>
        </text:list-item>
        <text:list-item>
          <text:p text:style-name="Numbering_20_1_Content"> Oben rechts auf den eigenen Namen klicken und die Benutzungsverwaltung anwählen.<draw:frame draw:style-name="mediacenter" draw:name="0" text:anchor-type="paragraph" draw:z-index="0" svg:width="5.2916666666667cm" style:rel-width="100%" svg:height="5.2916666666667cm" style:rel-height="scale"><draw:image xlink:href="/srv/hoelderlinwiki-data/data/media/hilfe/moodle/benutzungsverwaltung.png" xlink:type="simple" xlink:show="embed" xlink:actuate="onLoad"/></draw:frame></text:p>
        </text:list-item>
        <text:list-item>
          <text:p text:style-name="Numbering_20_1_Content"> Auf der anschließenden Seite den Schüler ankreuzen <draw:frame draw:style-name="media" draw:name="1" text:anchor-type="as-char" draw:z-index="1" svg:width="0.52916666666667cm" svg:height="0.5858630952381cm"><draw:image xlink:href="Pictures/119f1e1ee08ef16f701d4a7366eabb92.png" xlink:type="simple" xlink:show="embed" xlink:actuate="onLoad"/></draw:frame>, dessen Passwort zurückgesetzt werden soll.</text:p>
        </text:list-item>
        <text:list-item>
          <text:p text:style-name="Numbering_20_1_Content"> Es öffnet sich ein Bestätigungsfenster geöffnet. Falls der Schüler in bw.schule eine Mailadresse hinterlegt hat, kann man das neue Passwort hier automatisch an diese Adresse verschicken. Dies ist jedoch nur selten der Fall. Anschließend „Passwort zurücksetzen“ anklicken.<draw:frame draw:style-name="mediacenter" draw:name="2" text:anchor-type="paragraph" draw:z-index="2" svg:width="5.2916666666667cm" style:rel-width="100%" svg:height="2.6897616006811cm" style:rel-height="scale"><draw:image xlink:href="Pictures/2dbdb063706eed3384bdefe917098d6d.png" xlink:type="simple" xlink:show="embed" xlink:actuate="onLoad"/></draw:frame></text:p>
        </text:list-item>
        <text:list-item>
          <text:p text:style-name="Numbering_20_1_Content_Last"> Nun wird automatisch der Accountbrief mit dem neuen Passwort heruntergeladen und kann im eigenen Downloadordner gefunden werden. Dieser kann nun dem Schüler ausgedruckt werden.<draw:frame draw:style-name="mediacenter" draw:name="3" text:anchor-type="paragraph" draw:z-index="3" svg:width="5.2916666666667cm" style:rel-width="100%" svg:height="3.5662906356138cm" style:rel-height="scale"><draw:image xlink:href="Pictures/c28f9f3d9e70ad4c5e847a69f7209937.png" xlink:type="simple" xlink:show="embed" xlink:actuate="onLoad"/></draw:fram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7::01:11</meta:creation-date>
    <dc:creator>Generated</dc:creator>
    <dc:date>2026-09-08T17::01:11</dc:date>
    <dc:language>en-US</dc:language>
    <meta:editing-cycles>1</meta:editing-cycles>
    <meta:editing-duration>PT0S</meta:editing-duration>
    <dc:title>hilfe:moodle:passwoerter</dc:title>
  </office:meta>
</office:document-meta>
</file>