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a030b01e65b707ad0bc73d66b6248a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moodle:globalegruppen"/><text:bookmark-start text:name="__RefHeading___klassen_und_projekte_in_einen_moodlekurs_einschreiben_1"/><text:bookmark-start text:name="klassen_und_projekte_in_einen_moodlekurs_einschreiben"/>Klassen und Projekte in einen Moodlekurs einschreiben<text:bookmark-end text:name="__RefHeading___klassen_und_projekte_in_einen_moodlekurs_einschreiben_1"/><text:bookmark-end text:name="klassen_und_projekte_in_einen_moodlekurs_einschreiben"/></text:h>
      <text:p text:style-name="Text_20_body">In Moodle können Teilnehmer/innen auf drei verschiedene Arten in Kursen hinzugefügt werden:</text:p>
      <text:h text:style-name="Heading_20_3" text:outline-level="3"><text:bookmark-start text:name="__RefHeading___manuelle_einschreibung_wir_empfehlen_diese_methode_2"/><text:bookmark-start text:name="manuelle_einschreibung_wir_empfehlen_diese_methode"/>1. Manuelle Einschreibung (wir empfehlen diese Methode)<text:bookmark-end text:name="__RefHeading___manuelle_einschreibung_wir_empfehlen_diese_methode_2"/><text:bookmark-end text:name="manuelle_einschreibung_wir_empfehlen_diese_methode"/></text:h>
      <text:p text:style-name="Text_20_body">Die Teilnehmer/innen werden von der Lehrkraft hinzugefügt. Man kann auch ganze Gruppen
(z.B. Klassen oder Kurse auf diese Weise hinzufügen). Die Teilnehmer/innen bleiben auch nach
einem Wechsel des Schuljahrs im Kurs. Wenn neue Schüler/innen zur Klasse hinzustoßen,
müssen diese von der Lehrkraft selbständig im Kurs eingeschrieben werden.</text:p>
      <text:h text:style-name="Heading_20_3" text:outline-level="3"><text:bookmark-start text:name="__RefHeading___globale_gruppe_als_einschreibemethode_3"/><text:bookmark-start text:name="globale_gruppe_als_einschreibemethode"/>2. Globale Gruppe als Einschreibemethode<text:bookmark-end text:name="__RefHeading___globale_gruppe_als_einschreibemethode_3"/><text:bookmark-end text:name="globale_gruppe_als_einschreibemethode"/></text:h>
      <text:p text:style-name="Text_20_body">Die Teilnehmer/innen werden in Gruppen (z.B. Klassen oder Kurse) von der Lehrkraft
hinzugefügt. Die Teilnehmer/innen werden von uns automatisch aktualisiert. Wenn man also
z.B. die Gruppe 8a hinzugefügt hat, dann wird diese im Laufe des Schuljahres automatisch
aktualisiert und nach einem Wechsel des Schuljahres kommen neue Teilnehmer/innen in den
Kurs.</text:p>
      <text:h text:style-name="Heading_20_3" text:outline-level="3"><text:bookmark-start text:name="__RefHeading___selbsteinschreibung_4"/><text:bookmark-start text:name="selbsteinschreibung"/>3. Selbsteinschreibung<text:bookmark-end text:name="__RefHeading___selbsteinschreibung_4"/><text:bookmark-end text:name="selbsteinschreibung"/></text:h>
      <text:p text:style-name="Text_20_body">Die Teilnehmer/innen müssen bzw. können sich selbstständig im Kurs einschreiben. Die
Lehrkraft erstellt einen Einschreibeschlüssel, den die Teilnehmer/innen angeben müssen, wenn
man sich in den Kurs einschreiben möchte. Die Teilnehmer/innen bleiben auch nach einem
Wechsel des Schuljahres im Kurs.</text:p>
      <text:p text:style-name="Text_20_body">Für alle drei Methoden klickt man als erstes im oberen Menü auf „Teilnehmer/innen“:
<draw:frame draw:style-name="media" draw:name="0" text:anchor-type="as-char" draw:z-index="0" svg:width="15.875cm" svg:height="3.2370810055866cm"><draw:image xlink:href="Pictures/2a030b01e65b707ad0bc73d66b6248a4.png" xlink:type="simple" xlink:show="embed" xlink:actuate="onLoad"/></draw:frame></text:p>
      <text:h text:style-name="Heading_20_3" text:outline-level="3"><text:bookmark-start text:name="__RefHeading___manuelle_einschreibung_5"/><text:bookmark-start text:name="manuelle_einschreibung"/>1. Manuelle Einschreibung<text:bookmark-end text:name="__RefHeading___manuelle_einschreibung_5"/><text:bookmark-end text:name="manuelle_einschreibung"/></text:h>
      <text:p text:style-name="Text_20_body">Man klickt auf „Nutzer/innen einschreiben“. Und gelangt zu folgendem Fens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7::06:05</meta:creation-date>
    <dc:creator>Generated</dc:creator>
    <dc:date>2026-08-25T17::06:05</dc:date>
    <dc:language>en-US</dc:language>
    <meta:editing-cycles>1</meta:editing-cycles>
    <meta:editing-duration>PT0S</meta:editing-duration>
    <dc:title>hilfe:moodle:globalegruppen</dc:title>
  </office:meta>
</office:document-meta>
</file>