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mail-all-inkl:start"/><text:bookmark-start text:name="__RefHeading___e-mails_bei_all-inkl_1"/><text:bookmark-start text:name="e-mails_bei_all-inkl"/>E-Mails bei All-Inkl<text:bookmark-end text:name="__RefHeading___e-mails_bei_all-inkl_1"/><text:bookmark-end text:name="e-mails_bei_all-inkl"/></text:h>
      <text:p text:style-name="Text_20_body">Den Webmailer von All-Inkl findet man unter der folgenden URL:</text:p>
      <text:p text:style-name="Text_20_body"><text:a xlink:type="simple" xlink:href="https://webmail.all-inkl.com" text:style-name="Internet_20_link" text:visited-style-name="Visited_20_Internet_20_Link">https://webmail.all-inkl.com</text:a></text:p>
      <text:h text:style-name="Heading_20_2" text:outline-level="2"><text:bookmark-start text:name="__RefHeading___anleitungen_2"/><text:bookmark-start text:name="anleitungen"/>Anleitungen<text:bookmark-end text:name="__RefHeading___anleitungen_2"/><text:bookmark-end text:name="anleitungen"/></text:h>
      <text:p text:style-name="Text_20_body"><text:a xlink:type="simple" xlink:href="https://intern.hoelderlin-heidelberg.de/hoelderlinwiki/hilfe:mail-all-inkl:weiterleitung" text:style-name="Internet_20_link" text:visited-style-name="Visited_20_Internet_20_Link">Weiterleitung einrichten</text:a></text:p>
      <text:p text:style-name="Text_20_body"><text:a xlink:type="simple" xlink:href="https://intern.hoelderlin-heidelberg.de/hoelderlinwiki/hilfe:mail-all-inkl:imap-smtp" text:style-name="Internet_20_link" text:visited-style-name="Visited_20_Internet_20_Link">Postfach in einem Mailprogramm einrichter</text:a></text:p>
      <text:p text:style-name="Text_20_body"><text:a xlink:type="simple" xlink:href="https://intern.hoelderlin-heidelberg.de/hoelderlinwiki/hilfe:mail-all-inkl:nextcloud-systemordner" text:style-name="Internet_20_link" text:visited-style-name="Visited_20_Internet_20_Link">E-Mail mit Nextcloud: Systemordner anpass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32:48</meta:creation-date>
    <dc:creator>Generated</dc:creator>
    <dc:date>2026-09-08T10::32:48</dc:date>
    <dc:language>en-US</dc:language>
    <meta:editing-cycles>1</meta:editing-cycles>
    <meta:editing-duration>PT0S</meta:editing-duration>
    <dc:title>hilfe:mail-all-inkl:start</dc:title>
  </office:meta>
</office:document-meta>
</file>