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66308f3bc716c0be6e4e99310f47eb.png"/>
  <manifest:file-entry manifest:media-type="image/png" manifest:full-path="Pictures/8bda3035efa7a45ab22ce7faf34f3b8b.png"/>
  <manifest:file-entry manifest:media-type="image/png" manifest:full-path="Pictures/a8df0342bccd5ed2eb9c7e3c5674b5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mail-all-inkl:import-kontakte"/><text:bookmark-start text:name="__RefHeading___adressbuch_von_belwue_umziehen_1"/><text:bookmark-start text:name="adressbuch_von_belwue_umziehen"/>Adressbuch von Belwü umziehen<text:bookmark-end text:name="__RefHeading___adressbuch_von_belwue_umziehen_1"/><text:bookmark-end text:name="adressbuch_von_belwue_umziehen"/></text:h>
      <text:p text:style-name="Text_20_body">Wer das Adressbuch bei Belwü genutzt hat, der kann die Kontakte einfach migrieren:</text:p>
      <text:list text:style-name="List_20_1" text:continue-numbering="false">
        <text:list-item>
          <text:p text:style-name="List_20_1_Content_First"> Bei Belwü die Kontakte im Format vCard 2.1 exportieren</text:p>
        </text:list-item>
        <text:list-item>
          <text:p text:style-name="List_20_1_Content_Last"> Bei All-Inkl ein neues Adressbuch anlegen und die Kontakte importieren</text:p>
        </text:list-item>
      </text:list>
      <text:h text:style-name="Heading_20_2" text:outline-level="2"><text:bookmark-start text:name="__RefHeading___schritt-fuer-schritt-anleitung_2"/><text:bookmark-start text:name="schritt-fuer-schritt-anleitung"/>Schritt-für-Schritt-Anleitung<text:bookmark-end text:name="__RefHeading___schritt-fuer-schritt-anleitung_2"/><text:bookmark-end text:name="schritt-fuer-schritt-anleitung"/></text:h>
      <text:h text:style-name="Heading_20_3" text:outline-level="3"><text:bookmark-start text:name="__RefHeading___kontakte_bei_belwue_exportieren_3"/><text:bookmark-start text:name="kontakte_bei_belwue_exportieren"/>Kontakte bei Belwü exportieren<text:bookmark-end text:name="__RefHeading___kontakte_bei_belwue_exportieren_3"/><text:bookmark-end text:name="kontakte_bei_belwue_exportieren"/></text:h>
      <text:p text:style-name="Text_20_body">Man klickt links auf <text:span text:style-name="Emphasis">Kontakte</text:span>, dort nochmal auf <text:span text:style-name="Emphasis">Kontakte</text:span>. Zum Export klickt man rechts oben auf das Zahnrad und wählt <text:span text:style-name="Emphasis">VCard 2.1 Daten exportieren</text:span>.</text:p>
      <text:p text:style-name="Text_20_body"><draw:frame draw:style-name="mediacenter" draw:name="0" text:anchor-type="paragraph" draw:z-index="0" svg:width="10.583333333333cm" svg:height="8.4351108562691cm"><draw:image xlink:href="Pictures/2166308f3bc716c0be6e4e99310f47eb.png" xlink:type="simple" xlink:show="embed" xlink:actuate="onLoad"/></draw:frame></text:p>
      <text:p text:style-name="Text_20_body">Die Kontakte werden nun auf den eigenen Computer heruntergeladen.</text:p>
      <text:h text:style-name="Heading_20_3" text:outline-level="3"><text:bookmark-start text:name="__RefHeading___neues_adressbuch_anlegen_4"/><text:bookmark-start text:name="neues_adressbuch_anlegen"/>Neues Adressbuch anlegen<text:bookmark-end text:name="__RefHeading___neues_adressbuch_anlegen_4"/><text:bookmark-end text:name="neues_adressbuch_anlegen"/></text:h>
      <text:p text:style-name="Text_20_body">Bei All-Inkl öffnet man das Adressbuch mit einem Klick oben auf das Kontakte-Symbol. Es gibt schon das Adressbuch „Gesammelte Adressen“, sinnvollerweise legt man ein neues an:</text:p>
      <text:p text:style-name="Text_20_body"><draw:frame draw:style-name="mediacenter" draw:name="1" text:anchor-type="paragraph" draw:z-index="1" svg:width="10.583333333333cm" svg:height="7.0259849119866cm"><draw:image xlink:href="Pictures/8bda3035efa7a45ab22ce7faf34f3b8b.png" xlink:type="simple" xlink:show="embed" xlink:actuate="onLoad"/></draw:frame></text:p>
      <text:h text:style-name="Heading_20_3" text:outline-level="3"><text:bookmark-start text:name="__RefHeading___kontakte_importieren_5"/><text:bookmark-start text:name="kontakte_importieren"/>Kontakte importieren<text:bookmark-end text:name="__RefHeading___kontakte_importieren_5"/><text:bookmark-end text:name="kontakte_importieren"/></text:h>
      <text:p text:style-name="Text_20_body">Nun kann man nach einem Klick auf den kleinen Pfeil beim neuen Adressbuch <text:span text:style-name="Emphasis">Kontakte importieren</text:span> auswählen.</text:p>
      <text:p text:style-name="Text_20_body"><draw:frame draw:style-name="mediacenter" draw:name="2" text:anchor-type="paragraph" draw:z-index="2" svg:width="7.9375cm" style:rel-width="100%" svg:height="5.9425884955752cm" style:rel-height="scale"><draw:image xlink:href="Pictures/a8df0342bccd5ed2eb9c7e3c5674b585.png" xlink:type="simple" xlink:show="embed" xlink:actuate="onLoad"/></draw:frame></text:p>
      <text:p text:style-name="Text_20_body">Man lädt die im ersten Schritt heruntergeladene Datei hoch und importiert so seine Kontak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22:35</meta:creation-date>
    <dc:creator>Generated</dc:creator>
    <dc:date>2026-08-25T16::22:35</dc:date>
    <dc:language>en-US</dc:language>
    <meta:editing-cycles>1</meta:editing-cycles>
    <meta:editing-duration>PT0S</meta:editing-duration>
    <dc:title>hilfe:mail-all-inkl:import-kontakte</dc:title>
  </office:meta>
</office:document-meta>
</file>