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e772796d1294199c475be98c4e5f2a0.png"/>
  <manifest:file-entry manifest:media-type="image/png" manifest:full-path="Pictures/1567a1cd94be92b8a74e27a7e6bba88f.png"/>
  <manifest:file-entry manifest:media-type="image/png" manifest:full-path="Pictures/cc537f00ee5bb7d748b6eaeb695285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kalender"/><text:bookmark-start text:name="__RefHeading___kalender_1"/><text:bookmark-start text:name="kalender"/>Kalender<text:bookmark-end text:name="__RefHeading___kalender_1"/><text:bookmark-end text:name="kalender"/></text:h>
      <text:p text:style-name="Text_20_body">Termine werden zentral in dem Tool <text:a xlink:type="simple" xlink:href="https://intern.hoelderlin.hd.schule-bw.de/horde3" text:style-name="Internet_20_link" text:visited-style-name="Visited_20_Internet_20_Link">E-Mail und Kalender</text:a> koordiniert. Nach der Anmeldung klappt man zunächst mit dem Pluszeichen das Menü <text:span text:style-name="Emphasis">Organisation</text:span> auf und klickt dann auf <text:span text:style-name="Emphasis">Kalender</text:span>.</text:p>
      <text:p text:style-name="Text_20_body"><draw:frame draw:style-name="media" draw:name="0" text:anchor-type="as-char" draw:z-index="0" svg:width="18.467916666667cm" style:rel-width="100%" svg:height="8.5460416666667cm" style:rel-height="scale"><draw:image xlink:href="Pictures/4e772796d1294199c475be98c4e5f2a0.png" xlink:type="simple" xlink:show="embed" xlink:actuate="onLoad"/></draw:frame></text:p>
      <text:p text:style-name="Text_20_body">Die Termine werden dabei in verschiedenen Kalendern verwaltet, je nach Berechtigung kann man unterschiedliche dieser Kalender nutzen:</text:p>
      <text:list text:style-name="List_20_1" text:continue-numbering="false">
        <text:list-item>
          <text:p text:style-name="List_20_1_Content_First"> Je ein Kalender für die Klassen</text:p>
        </text:list-item>
        <text:list-item>
          <text:p text:style-name="List_20_1_Content"> Ein Kalender mit öffentlichen Terminen</text:p>
        </text:list-item>
        <text:list-item>
          <text:p text:style-name="List_20_1_Content_Last"> Ein Kalender mit internen Kalender</text:p>
        </text:list-item>
      </text:list>
      <text:h text:style-name="Heading_20_2" text:outline-level="2"><text:bookmark-start text:name="__RefHeading___haeufige_probleme_2"/><text:bookmark-start text:name="haeufige_probleme"/>Häufige Probleme<text:bookmark-end text:name="__RefHeading___haeufige_probleme_2"/><text:bookmark-end text:name="haeufige_probleme"/></text:h>
      <text:p text:style-name="Text_20_body">Wenn man weniger Termine sieht als erwartet, dann liegt dies häufig an den folgenden zwei Punkten:</text:p>
      <text:h text:style-name="Heading_20_3" text:outline-level="3"><text:bookmark-start text:name="__RefHeading___falscher_benutzername_3"/><text:bookmark-start text:name="falscher_benutzername"/>Falscher Benutzername<text:bookmark-end text:name="__RefHeading___falscher_benutzername_3"/><text:bookmark-end text:name="falscher_benutzername"/></text:h>
      <text:p text:style-name="Text_20_body">Wenn man bei seinem Benutzernamen bei der Anmeldung Groß- und Kleinbuchstaben mixt (zum Beispiel <text:span text:style-name="Source_20_Text">MuelleLi</text:span>), dann kann es passieren, dass man sich zwar anmelden kann, aber keinen Zugriff auf die Kalender erhält. Die Benutzernamen bestehen <text:span text:style-name="Strong_20_Emphasis">ausschließlich aus Kleinbuchstaben</text:span> (richtig wäre also <text:span text:style-name="Source_20_Text">muelleli</text:span>).</text:p>
      <text:h text:style-name="Heading_20_3" text:outline-level="3"><text:bookmark-start text:name="__RefHeading___kalender_sind_ausgeblendet_4"/><text:bookmark-start text:name="kalender_sind_ausgeblendet"/>Kalender sind ausgeblendet<text:bookmark-end text:name="__RefHeading___kalender_sind_ausgeblendet_4"/><text:bookmark-end text:name="kalender_sind_ausgeblendet"/></text:h>
      <text:p text:style-name="Text_20_body">Damit die Termine auch angezeigt werden, muss man die Kalender aktivieren. Dazu blendet man gegebenenfalls zuerst die Liste der Kalender ein.</text:p>
      <text:p text:style-name="Text_20_body"><draw:frame draw:style-name="media" draw:name="1" text:anchor-type="as-char" draw:z-index="1" svg:width="18.520833333333cm" style:rel-width="100%" svg:height="4.9765120036934cm" style:rel-height="scale"><draw:image xlink:href="Pictures/1567a1cd94be92b8a74e27a7e6bba88f.png" xlink:type="simple" xlink:show="embed" xlink:actuate="onLoad"/></draw:frame></text:p>
      <text:p text:style-name="Text_20_body">In der Liste  setzt man die entsprechenden Häkchen.</text:p>
      <text:p text:style-name="Text_20_body"><draw:frame draw:style-name="media" draw:name="2" text:anchor-type="as-char" draw:z-index="2" svg:width="" svg:rel-width="100%" svg:height="5.2916666666667cm"><draw:image xlink:href="Pictures/cc537f00ee5bb7d748b6eaeb6952858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4::59:07</meta:creation-date>
    <dc:creator>Generated</dc:creator>
    <dc:date>2026-09-08T14::59:07</dc:date>
    <dc:language>en-US</dc:language>
    <meta:editing-cycles>1</meta:editing-cycles>
    <meta:editing-duration>PT0S</meta:editing-duration>
    <dc:title>hilfe:kalender</dc:title>
  </office:meta>
</office:document-meta>
</file>