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47b2a9c363b9391f269256030cd7501.png"/>
  <manifest:file-entry manifest:media-type="image/png" manifest:full-path="Pictures/5f818fc669280ceb8d2a7c1a7b7e8086.png"/>
  <manifest:file-entry manifest:media-type="image/png" manifest:full-path="Pictures/2498faad357b9dab917741e53fcb8b8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ilfe:fileupload"/><text:bookmark-start text:name="__RefHeading___dateien_und_bilder_in_das_wiki_hochladen_1"/><text:bookmark-start text:name="dateien_und_bilder_in_das_wiki_hochladen"/>Dateien und Bilder in das Wiki hochladen<text:bookmark-end text:name="__RefHeading___dateien_und_bilder_in_das_wiki_hochladen_1"/><text:bookmark-end text:name="dateien_und_bilder_in_das_wiki_hochladen"/></text:h>
      <text:p text:style-name="Text_20_body">Um Dateien oder Bilder im Wiki verwenden zu können, müssen diese zunächst auf den Server auf dem das System installiert ist hochgeladen werden. DokuWiki bringt zu diesem Zweck einen „Medienmanager“ mit.</text:p>
      <text:p text:style-name="Text_20_body">Diesen kann man mit durch einen Klick auf die Editorschaltfläche mit dem Bilderrahmen öffnen:
<draw:frame draw:style-name="media" draw:name="0" text:anchor-type="as-char" draw:z-index="0" svg:width="14.552083333333cm" svg:height="2.2340522300469cm"><draw:image xlink:href="Pictures/f47b2a9c363b9391f269256030cd7501.png" xlink:type="simple" xlink:show="embed" xlink:actuate="onLoad"/></draw:frame></text:p>
      <text:p text:style-name="Text_20_body">Damit öffnet sich ein neues Fenster welches die Dateien des Namensraums anzeigt, in dem sich die Seite Befindet, die man gerade bearbeitet:</text:p>
      <text:p text:style-name="Text_20_body"><draw:frame draw:style-name="media" draw:name="1" text:anchor-type="as-char" draw:z-index="1" svg:width="17.727083333333cm" style:rel-width="100%" svg:height="5.5828280542986cm" style:rel-height="scale"><draw:image xlink:href="Pictures/5f818fc669280ceb8d2a7c1a7b7e8086.png" xlink:type="simple" xlink:show="embed" xlink:actuate="onLoad"/></draw:frame></text:p>
      <text:list text:style-name="List_20_1" text:continue-numbering="false">
        <text:list-item>
          <text:p text:style-name="List_20_1_Content_First"> Links sieht man die Liste der Namensräume - was die Dateien angeht, sind das Unterverzeichnisse. </text:p>
        </text:list-item>
        <text:list-item>
          <text:p text:style-name="List_20_1_Content"> Rechts oben sieht man den Dialog, um eine einzelne Datei hochzuladen:</text:p>
          <text:list text:style-name="Numbering_20_1">
            <text:list-item>
              <text:p text:style-name="Numbering_20_1_Content"> <text:span text:style-name="Source_20_Text">Datei zum Hochladen auswählen</text:span>: Datei auf der lokalen Festplatte wählen</text:p>
            </text:list-item>
            <text:list-item>
              <text:p text:style-name="Numbering_20_1_Content"> Wenn man möchte, kann man in der Zeile darunter angeben, wie die Datei heißen soll, wenn Sie im Wiki gelandet ist. Lässt man dieses Feld leer, wird die Datei beim Hochladen nicht umbenannt.</text:p>
            </text:list-item>
            <text:list-item>
              <text:p text:style-name="Numbering_20_1_Content_Last"> Um den Uploadvorgang zu starten , klickt man die Schaltfläche <text:span text:style-name="Source_20_Text">Hochladen</text:span> an.</text:p>
            </text:list-item>
          </text:list>
        </text:list-item>
      </text:list>
      <text:p text:style-name="Text_20_body">Um eine Datei zu ersetzen, muss man das Häckchen bei <text:span text:style-name="Source_20_Text">Bestehende Datei überschreiben</text:span> setzen. </text:p>
      <text:h text:style-name="Heading_20_2" text:outline-level="2"><text:bookmark-start text:name="__RefHeading___mehrere_dateien_hochladen_2"/><text:bookmark-start text:name="mehrere_dateien_hochladen"/>Mehrere Dateien hochladen<text:bookmark-end text:name="__RefHeading___mehrere_dateien_hochladen_2"/><text:bookmark-end text:name="mehrere_dateien_hochladen"/></text:h>
      <text:p text:style-name="Text_20_body">Ein Klick auf die 4 grünen Aufwärtspfeile öffnet einen weitgehend selbsterklärenden Dialog, bei dem man mehrere lokale Dateien auf einmal auswählen und Hochladen kann.</text:p>
      <text:p text:style-name="Text_20_body"><draw:frame draw:style-name="media" draw:name="2" text:anchor-type="as-char" draw:z-index="2" svg:width="14.499166666667cm" svg:height="6.6145833333333cm"><draw:image xlink:href="Pictures/2498faad357b9dab917741e53fcb8b80.png" xlink:type="simple" xlink:show="embed" xlink:actuate="onLoad"/></draw:frame></text:p>
      <text:h text:style-name="Heading_20_2" text:outline-level="2"><text:bookmark-start text:name="__RefHeading___dateien_und_bilder_in_eine_wikiseite_einfuegen_3"/><text:bookmark-start text:name="dateien_und_bilder_in_eine_wikiseite_einfuegen"/>Dateien und Bilder in eine Wikiseite einfügen<text:bookmark-end text:name="__RefHeading___dateien_und_bilder_in_eine_wikiseite_einfuegen_3"/><text:bookmark-end text:name="dateien_und_bilder_in_eine_wikiseite_einfuegen"/></text:h>
      <text:p text:style-name="Text_20_body">Wenn man die Dateien/Bilder hochgeladen hat, werden Sie in der Liste auf der rechten Seite angezeigt. Durch einfachen Klich auf eine Datei wird der Verweis auf die Datei/das Bild in die Wiki-Seite eingefügt, von der aus man den Medienmanager aufgerufen hat. </text:p>
      <text:list text:style-name="List_20_1" text:continue-numbering="false">
        <text:list-item>
          <text:p text:style-name="List_20_1_Content_First"> <text:a xlink:type="simple" xlink:href="https://intern.hoelderlin-heidelberg.de/hoelderlinwiki/hilfe:bilder" text:style-name="Internet_20_link" text:visited-style-name="Visited_20_Internet_20_Link">Weitergehende Formatierungsmöglichkeiten für so eingefügte Bilder</text:a></text:p>
        </text:list-item>
        <text:list-item>
          <text:p text:style-name="List_20_1_Content_Last"> <text:a xlink:type="simple" xlink:href="https://intern.hoelderlin-heidelberg.de/hoelderlinwiki/hilfe:dateien" text:style-name="Internet_20_link" text:visited-style-name="Visited_20_Internet_20_Link">Weitergehende Möglichkeiten für so eingefügte/hochgeladene Dateien</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5::19:32</meta:creation-date>
    <dc:creator>Generated</dc:creator>
    <dc:date>2026-08-25T15::19:32</dc:date>
    <dc:language>en-US</dc:language>
    <meta:editing-cycles>1</meta:editing-cycles>
    <meta:editing-duration>PT0S</meta:editing-duration>
    <dc:title>hilfe:fileupload</dc:title>
  </office:meta>
</office:document-meta>
</file>