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bbec2673f72e436c2f9f9a9820853b8.png"/>
  <manifest:file-entry manifest:media-type="image/png" manifest:full-path="Pictures/7f6a2523aa30d3a4e3f54523377a0880.png"/>
  <manifest:file-entry manifest:media-type="image/png" manifest:full-path="Pictures/c99ca92184d7773cb6ee98b3902b6bba.png"/>
  <manifest:file-entry manifest:media-type="image/png" manifest:full-path="Pictures/461d662c168ca2417dd48a509b69e21d.png"/>
  <manifest:file-entry manifest:media-type="image/png" manifest:full-path="Pictures/676e7e4875336cf9477f5c92f61ba621.png"/>
  <manifest:file-entry manifest:media-type="image/png" manifest:full-path="Pictures/210a45911d52ba37cf2831a41ff537f6.png"/>
  <manifest:file-entry manifest:media-type="image/png" manifest:full-path="Pictures/538947059b93137c35ad2f4a425770bd.png"/>
  <manifest:file-entry manifest:media-type="image/png" manifest:full-path="Pictures/725c24224e39994f11e6279c2be947ec.png"/>
  <manifest:file-entry manifest:media-type="image/png" manifest:full-path="Pictures/fc419edb47c4ed7cf4e383169a3684c5.png"/>
  <manifest:file-entry manifest:media-type="image/png" manifest:full-path="Pictures/bb6bc26e3d49e5f5cba5fd9e9ae84dce.png"/>
  <manifest:file-entry manifest:media-type="image/png" manifest:full-path="Pictures/d167141283e7a02bf15f597bf93d11b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lfe:e-mail-zuhause"/><text:bookmark-start text:name="__RefHeading___schul-e-mail_von_zu_hause_aus_nutzen_1"/><text:bookmark-start text:name="schul-e-mail_von_zu_hause_aus_nutzen"/>Schul-E-Mail von zu Hause aus nutzen<text:bookmark-end text:name="__RefHeading___schul-e-mail_von_zu_hause_aus_nutzen_1"/><text:bookmark-end text:name="schul-e-mail_von_zu_hause_aus_nutzen"/></text:h>
      <text:p text:style-name="Text_20_body">Die schulischen E-Mail-Adressen kann man komfortabel auch von zu Hause aus nutzen. Hier werden drei Möglichkeiten vorgestellt, wie man zu Hause die E-Mails lesen und versenden kann – und wie beim Versenden dann auch die Schul-Adresse verwendet wird.</text:p>
      <text:p text:style-name="Text_20_body">Die korekten Einstellungen kann man dem Text und den Screenshots entnehmen; wenn man suf die Bilder klickt, gelangt man zu einer größeren Version.</text:p>
      <text:h text:style-name="Heading_20_2" text:outline-level="2"><text:bookmark-start text:name="__RefHeading___moeglichkeit_1webmailer_2"/><text:bookmark-start text:name="moeglichkeit_1webmailer"/>Möglichkeit 1: Webmailer<text:bookmark-end text:name="__RefHeading___moeglichkeit_1webmailer_2"/><text:bookmark-end text:name="moeglichkeit_1webmailer"/></text:h>
      <text:p text:style-name="Text_20_body">Die einfachste Variante ist, den Webmailer zu verwenden. Als Absender wird automatisch die schulische E-Mail-Adresse verwendet, bei den Einstellungen kann man noch seinen Namen als Absender eintragen.</text:p>
      <text:p text:style-name="Text_20_body">Wer diese Variante wählt, muss allerdings regelmäßig nach eingehenden Mails sehen und dabei vor allem auch seinen Speicherplatz im Auge behalten (man kann ihn in der Schulkonsole überprüfen).</text:p>
      <text:h text:style-name="Heading_20_2" text:outline-level="2"><text:bookmark-start text:name="__RefHeading___moeglichkeit_2weiterleitung_3"/><text:bookmark-start text:name="moeglichkeit_2weiterleitung"/>Möglichkeit 2: Weiterleitung<text:bookmark-end text:name="__RefHeading___moeglichkeit_2weiterleitung_3"/><text:bookmark-end text:name="moeglichkeit_2weiterleitung"/></text:h>
      <text:p text:style-name="Text_20_body">Wenn man eine <text:a xlink:type="simple" xlink:href="https://intern.hoelderlin-heidelberg.de/hoelderlinwiki/hilfe:e-mail-weiterleitung" text:style-name="Internet_20_link" text:visited-style-name="Visited_20_Internet_20_Link">Weiterleitung einrichtet</text:a>, so erhält man seine Mails automatisch an seine private E-Mail-Adresse. Der Vorteil ist, dass man nicht mehrere Postfächer kontrollieren muss, und dass man nicht den Speicherplatzbeschränkungen unterworfen ist.</text:p>
      <text:h text:style-name="Heading_20_3" text:outline-level="3"><text:bookmark-start text:name="__RefHeading___schulische_e-mail-adresse_als_absender_4"/><text:bookmark-start text:name="schulische_e-mail-adresse_als_absender"/>Schulische E-Mail-Adresse als Absender<text:bookmark-end text:name="__RefHeading___schulische_e-mail-adresse_als_absender_4"/><text:bookmark-end text:name="schulische_e-mail-adresse_als_absender"/></text:h>
      <text:p text:style-name="Text_20_body">Damit beim Versenden von Mails die schulische E-Mail-Adresse als Absender verwendet wird, muss man in seinem Mailprogramm eine weitere Identität einrichten. Hier wird das Vorgehen für das kostenlose Programm Thunderbird beschrieben, viele andere Programme bieten aber eine ähnliche Konfigurationsmöglichkeit.</text:p>
      <text:p text:style-name="Text_20_body">Unter<text:span text:style-name="Emphasis"> Extras/Konteneinstellungen</text:span> öffnet man das Fenster für die Konfiguration der E-Mail-Konten. Man wählt das gewünschte Konto aus und klickt auf <text:span text:style-name="Emphasis">Weitere Identitäten …</text:span></text:p>
      <text:p text:style-name="Text_20_body"><draw:frame draw:style-name="media" draw:name="0" text:anchor-type="as-char" draw:z-index="0" svg:width="10.583333333333cm" svg:height="8.2443155979991cm"><draw:image xlink:href="Pictures/9bbec2673f72e436c2f9f9a9820853b8.png" xlink:type="simple" xlink:show="embed" xlink:actuate="onLoad"/></draw:frame></text:p>
      <text:p text:style-name="Text_20_body">Im nächsten Fenster kann man seinen Namen und die schulische E-Mail-Adresse eintragen, wer sich auskennt, kann auch noch mehr konfigurieren.</text:p>
      <text:p text:style-name="Text_20_body"><draw:frame draw:style-name="media" draw:name="1" text:anchor-type="as-char" draw:z-index="1" svg:width="10.583333333333cm" svg:height="9.5372048325096cm"><draw:image xlink:href="Pictures/7f6a2523aa30d3a4e3f54523377a0880.png" xlink:type="simple" xlink:show="embed" xlink:actuate="onLoad"/></draw:frame></text:p>
      <text:p text:style-name="Text_20_body">An dieser Stelle stellt man auch den Postausgangs-Server ein (den sogenannten SMTP-Server), über den die Mails verschickt werden. Da unser Postausgangs-Server aus Sicherheitsgründen von außen nicht erreichbar ist, muss man hier seinen normalen  Postausgangs-Server verwenden.</text:p>
      <text:p text:style-name="Text_20_body">Manche Provider wie T-Online oder GMX stellen nur Mails mit der „eigenen„ Absenderadresse zu. In diesem Fall kann man sich ein Dummy-Postfach bei einem anderen Provider einrichten, der dies großzügiger handhabt (wie derzeit z.&amp;nbsp;B. Google, dort kann man die Hölderlin-Adresse als gültige Absenderadresse hinterlegen). Dann wählt man hier diesen Postausgangs-Server.</text:p>
      <text:p text:style-name="Text_20_body">Beim Verfassen einer Mail kann man nun wählen, welche Absenderadresse verwendet werden soll.</text:p>
      <text:p text:style-name="Text_20_body"><draw:frame draw:style-name="media" draw:name="2" text:anchor-type="as-char" draw:z-index="2" svg:width="10.583333333333cm" svg:height="6.2247679814385cm"><draw:image xlink:href="Pictures/c99ca92184d7773cb6ee98b3902b6bba.png" xlink:type="simple" xlink:show="embed" xlink:actuate="onLoad"/></draw:frame></text:p>
      <text:h text:style-name="Heading_20_2" text:outline-level="2"><text:bookmark-start text:name="__RefHeading___moeglichkeit_3imaps_5"/><text:bookmark-start text:name="moeglichkeit_3imaps"/>Möglichkeit 3: IMAPS<text:bookmark-end text:name="__RefHeading___moeglichkeit_3imaps_5"/><text:bookmark-end text:name="moeglichkeit_3imaps"/></text:h>
      <text:p text:style-name="Text_20_body">Bei dieser Variante werden die Mails auf dem Schulserver belassen, und das Konto wird mithilfe des Imaps-Protokolls genutzt. Diese Variante hat den Vorteil, dass man einerseits zu Hause sein Lieblings-Mailprogramm verwenden kann, andererseits aber jederzeit per Webmailer Zugriff auf seine Mails hat. Auch hier muss man wieder seinen Speicherplatz beobachten, insofern ist diese Variante für Schüler weniger geeignet.</text:p>
      <text:h text:style-name="Heading_20_3" text:outline-level="3"><text:bookmark-start text:name="__RefHeading___fuer_eilige_kurz_und_knapp_6"/><text:bookmark-start text:name="fuer_eilige_kurz_und_knapp"/>Für Eilige kurz und knapp<text:bookmark-end text:name="__RefHeading___fuer_eilige_kurz_und_knapp_6"/><text:bookmark-end text:name="fuer_eilige_kurz_und_knapp"/></text:h>
      <text:h text:style-name="Heading_20_4" text:outline-level="4"><text:bookmark-start text:name="__RefHeading___posteingangimap_7"/><text:bookmark-start text:name="posteingangimap"/>Posteingang: IMAP<text:bookmark-end text:name="__RefHeading___posteingangimap_7"/><text:bookmark-end text:name="posteingangimap"/></text:h>
      <text:list text:style-name="List_20_1" text:continue-numbering="false">
        <text:list-item>
          <text:p text:style-name="List_20_1_Content_First"> Server: intern.hoeldelin.hd.schule-bw.de</text:p>
        </text:list-item>
        <text:list-item>
          <text:p text:style-name="List_20_1_Content"> Port: 993</text:p>
        </text:list-item>
        <text:list-item>
          <text:p text:style-name="List_20_1_Content"> Benutzername: Der eigene Benutzername</text:p>
        </text:list-item>
        <text:list-item>
          <text:p text:style-name="List_20_1_Content"> Verbindungssicherheit: SSL/TLS</text:p>
        </text:list-item>
        <text:list-item>
          <text:p text:style-name="List_20_1_Content_Last"> Authentifizierungsmethode: Passwort, normal</text:p>
        </text:list-item>
      </text:list>
      <text:h text:style-name="Heading_20_4" text:outline-level="4"><text:bookmark-start text:name="__RefHeading___postausgangsmtp_8"/><text:bookmark-start text:name="postausgangsmtp"/>Postausgang: SMTP<text:bookmark-end text:name="__RefHeading___postausgangsmtp_8"/><text:bookmark-end text:name="postausgangsmtp"/></text:h>
      <text:p text:style-name="Text_20_body">Unser SMTP-Server ist außerhalb der Schule nicht erreichbar. Man muss also den von einem anderen Konto verwenden. Wichtig ist, dass er die schulische Absenderadressen akzeptiert – oben steht eine Anleitung, wie man dies bei Google einstellen kann.</text:p>
      <text:h text:style-name="Heading_20_3" text:outline-level="3"><text:bookmark-start text:name="__RefHeading___ausfuehrliches_beispiel_9"/><text:bookmark-start text:name="ausfuehrliches_beispiel"/>Ausführliches Beispiel<text:bookmark-end text:name="__RefHeading___ausfuehrliches_beispiel_9"/><text:bookmark-end text:name="ausfuehrliches_beispiel"/></text:h>
      <text:p text:style-name="Text_20_body">Hier wieder eine Schritt-für-Schritt-Anleitung für Thunderbird.</text:p>
      <text:p text:style-name="Text_20_body">Man öffnet über <text:span text:style-name="Emphasis">Extras/Konteneinstellungen</text:span> das Fenster zur Kontenverwaltung. Links unten bei <text:span text:style-name="Emphasis">Konten-Aktionen</text:span> wählt man <text:span text:style-name="Emphasis">E-Mail-Konto hinzufügen …</text:span></text:p>
      <text:p text:style-name="Text_20_body"><draw:frame draw:style-name="media" draw:name="3" text:anchor-type="as-char" draw:z-index="3" svg:width="10.583333333333cm" svg:height="8.8473793363499cm"><draw:image xlink:href="Pictures/461d662c168ca2417dd48a509b69e21d.png" xlink:type="simple" xlink:show="embed" xlink:actuate="onLoad"/></draw:frame></text:p>
      <text:p text:style-name="Text_20_body">Im nächsten Fenster gibt man seinen Namen, die schulische E-Mail-Adresse und sein Kennwort ein.</text:p>
      <text:p text:style-name="Text_20_body"><draw:frame draw:style-name="media" draw:name="4" text:anchor-type="as-char" draw:z-index="4" svg:width="10.583333333333cm" svg:height="3.756999471738cm"><draw:image xlink:href="Pictures/676e7e4875336cf9477f5c92f61ba621.png" xlink:type="simple" xlink:show="embed" xlink:actuate="onLoad"/></draw:frame></text:p>
      <text:p text:style-name="Text_20_body">Thunderbird versucht nun, die korrekten Kontoeinstellungen herauszufinden. Dies gelingt jedoch nur teilweise. Wichtig ist, dass beim Posteingangs-Server IMAP als Protokoll ausgewählt ist, alles andere wird im nächsten Schritt eingestellt. Dazu klickt man auf <text:span text:style-name="Emphasis">Benutzerdefinierte Einstellungen</text:span>.</text:p>
      <text:p text:style-name="Text_20_body"><draw:frame draw:style-name="media" draw:name="5" text:anchor-type="as-char" draw:z-index="5" svg:width="10.583333333333cm" svg:height="5.6690438457475cm"><draw:image xlink:href="Pictures/210a45911d52ba37cf2831a41ff537f6.png" xlink:type="simple" xlink:show="embed" xlink:actuate="onLoad"/></draw:frame></text:p>
      <text:p text:style-name="Text_20_body">Man landet wieder im Dialog zu den Konten-Einstellungen und geht zum Unterpunkt <text:span text:style-name="Emphasis">Server-Einstellungen</text:span>.</text:p>
      <text:p text:style-name="Text_20_body"><draw:frame draw:style-name="media" draw:name="6" text:anchor-type="as-char" draw:z-index="6" svg:width="10.583333333333cm" svg:height="8.2443155979991cm"><draw:image xlink:href="Pictures/538947059b93137c35ad2f4a425770bd.png" xlink:type="simple" xlink:show="embed" xlink:actuate="onLoad"/></draw:frame></text:p>
      <text:p text:style-name="Text_20_body">Hier stellt man Folgendes ein:</text:p>
      <text:list text:style-name="List_20_1" text:continue-numbering="false">
        <text:list-item>
          <text:p text:style-name="List_20_1_Content_First"> Server: intern.hoeldelin.hd.schule-bw.de</text:p>
        </text:list-item>
        <text:list-item>
          <text:p text:style-name="List_20_1_Content"> Port: 993</text:p>
        </text:list-item>
        <text:list-item>
          <text:p text:style-name="List_20_1_Content"> Benutzername: Der eigene Benutzername</text:p>
        </text:list-item>
        <text:list-item>
          <text:p text:style-name="List_20_1_Content"> Verbindungssicherheit: SSL/TLS</text:p>
        </text:list-item>
        <text:list-item>
          <text:p text:style-name="List_20_1_Content_Last"> Authentifizierungsmethode: Passwort, normal</text:p>
        </text:list-item>
      </text:list>
      <text:p text:style-name="Text_20_body">Wer möchte, kann noch weitere Einstellungen vornehmen, etwa, ob der Papierkorb beim Verlassen geleert wird.</text:p>
      <text:p text:style-name="Text_20_body">Thunderbird hat auch einen Postausgangs-Server eingerichtet. Da unser Postausgangs-Server jedoch keine Mails von außen annimmt, muss man ihn wieder löschen.</text:p>
      <text:p text:style-name="Text_20_body"><draw:frame draw:style-name="media" draw:name="7" text:anchor-type="as-char" draw:z-index="7" svg:width="10.583333333333cm" svg:height="8.2443155979991cm"><draw:image xlink:href="Pictures/725c24224e39994f11e6279c2be947ec.png" xlink:type="simple" xlink:show="embed" xlink:actuate="onLoad"/></draw:frame></text:p>
      <text:p text:style-name="Text_20_body">Man klickt links im Fenster auf <text:span text:style-name="Emphasis">Postausgangs-Server (SMTP)</text:span>, wählt den fälschlicherweise eingerichteten SMTP-Server aus und klickt auf <text:span text:style-name="Emphasis">Entfernen</text:span>.</text:p>
      <text:p text:style-name="Text_20_body">Auch hier muss man sicherstellen, dass man einen  Postausgangs-Server verwendet, der beliebige Absenderadressen zulässt. Man wählt das Hölderlin-Konto aus und stellt dort den entsprechenden SMTP-Server ein.</text:p>
      <text:p text:style-name="Text_20_body"><draw:frame draw:style-name="media" draw:name="8" text:anchor-type="as-char" draw:z-index="8" svg:width="10.583333333333cm" svg:height="8.2443155979991cm"><draw:image xlink:href="Pictures/fc419edb47c4ed7cf4e383169a3684c5.png" xlink:type="simple" xlink:show="embed" xlink:actuate="onLoad"/></draw:frame></text:p>
      <text:p text:style-name="Text_20_body">Wenn man weitere Ordner auf dem Server eingerichtet hat, muss man diese eventuell extra abonnieren. Die entsprechende Option findet man im Hauptfenster:</text:p>
      <text:p text:style-name="Text_20_body"><draw:frame draw:style-name="media" draw:name="9" text:anchor-type="as-char" draw:z-index="9" svg:width="10.583333333333cm" svg:height="7.4997002398082cm"><draw:image xlink:href="Pictures/bb6bc26e3d49e5f5cba5fd9e9ae84dce.png" xlink:type="simple" xlink:show="embed" xlink:actuate="onLoad"/></draw:frame></text:p>
      <text:p text:style-name="Text_20_body">Man setzt ein Häkchen bei den gewünschten Ordnern und bestätigt die Auswahl mit <text:span text:style-name="Emphasis">Abonnieren</text:span> und dann mit <text:span text:style-name="Emphasis">OK</text:span>.</text:p>
      <text:p text:style-name="Text_20_body"><draw:frame draw:style-name="media" draw:name="10" text:anchor-type="as-char" draw:z-index="10" svg:width="10.583333333333cm" svg:height="8.5224814063556cm"><draw:image xlink:href="Pictures/d167141283e7a02bf15f597bf93d11b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6::17:50</meta:creation-date>
    <dc:creator>Generated</dc:creator>
    <dc:date>2026-09-08T16::17:50</dc:date>
    <dc:language>en-US</dc:language>
    <meta:editing-cycles>1</meta:editing-cycles>
    <meta:editing-duration>PT0S</meta:editing-duration>
    <dc:title>hilfe:e-mail-zuhause</dc:title>
  </office:meta>
</office:document-meta>
</file>