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459496b7badf335517779e2c8cf94ba.png"/>
  <manifest:file-entry manifest:media-type="image/png" manifest:full-path="Pictures/afbd4ac013b729971146a7555dd90dd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lfe:e-mail-weiterleitung"/><text:bookmark-start text:name="__RefHeading___e-mail-weiterleitung_anlegen_1"/><text:bookmark-start text:name="e-mail-weiterleitung_anlegen"/>E-Mail-Weiterleitung anlegen<text:bookmark-end text:name="__RefHeading___e-mail-weiterleitung_anlegen_1"/><text:bookmark-end text:name="e-mail-weiterleitung_anlegen"/></text:h>
      <text:p text:style-name="Text_20_body">Nicht zuletzt wegen des begrenzten Speicherplatzes wird empfohlen, die Mails nicht auf dem Schulserver zu belassen, sondern an eine andere Adresse weiterzuleiten.</text:p>
      <text:h text:style-name="Heading_20_2" text:outline-level="2"><text:bookmark-start text:name="__RefHeading___fuer_eilige_2"/><text:bookmark-start text:name="fuer_eilige"/>Für Eilige<text:bookmark-end text:name="__RefHeading___fuer_eilige_2"/><text:bookmark-end text:name="fuer_eilige"/></text:h>
      <text:p text:style-name="Text_20_body">Bei den <text:span text:style-name="Emphasis">Einstellungen für Webmail</text:span> findet man unter <text:span text:style-name="Emphasis">Filter</text:span> eine vorkonfigurierte Weiterleitungsregel (auch erreichbar über das Menü links: <text:span text:style-name="Emphasis">Webmail → Filter</text:span>). Adresse eingeben, aktivieren, fertig.</text:p>
      <text:h text:style-name="Heading_20_2" text:outline-level="2"><text:bookmark-start text:name="__RefHeading___schritt-fuer-schritt-anleitung_3"/><text:bookmark-start text:name="schritt-fuer-schritt-anleitung"/>Schritt-für-Schritt-Anleitung<text:bookmark-end text:name="__RefHeading___schritt-fuer-schritt-anleitung_3"/><text:bookmark-end text:name="schritt-fuer-schritt-anleitung"/></text:h>
      <text:h text:style-name="Heading_20_3" text:outline-level="3"><text:bookmark-start text:name="__RefHeading___anmelden_4"/><text:bookmark-start text:name="anmelden"/>Anmelden<text:bookmark-end text:name="__RefHeading___anmelden_4"/><text:bookmark-end text:name="anmelden"/></text:h>
      <text:p text:style-name="Text_20_body">Der Webmailer ist unter der URL <text:a xlink:type="simple" xlink:href="https://intern.hoelderlin.hd.schule-bw.de/horde3" text:style-name="Internet_20_link" text:visited-style-name="Visited_20_Internet_20_Link">https://intern.hoelderlin.hd.schule-bw.de/horde3</text:a> erreichbar. Dort meldet man sich mit seinem Benutzernamen und seinem Kennwort an.</text:p>
      <text:p text:style-name="Text_20_body">Eventuell warnt der Browser vor einem „unsicheren Zertifikat“ oder einer „nicht vertrauenswürdigen Verbindung“. Diese Meldung kann man ignorieren und trotzdem weitersurfen. Am besten speichert man das Zertifikat dauerhaft, dann wird man nicht jedesmal aufs Neue gefragt.</text:p>
      <text:h text:style-name="Heading_20_3" text:outline-level="3"><text:bookmark-start text:name="__RefHeading___weiterleitung_einrichten_5"/><text:bookmark-start text:name="weiterleitung_einrichten"/>Weiterleitung einrichten<text:bookmark-end text:name="__RefHeading___weiterleitung_einrichten_5"/><text:bookmark-end text:name="weiterleitung_einrichten"/></text:h>
      <text:p text:style-name="Text_20_body">Die Einstellungen zur Weiterleitung findet man gut versteckt unter <text:span text:style-name="Emphasis">Webmail → Filter</text:span> (alternativ auch über <text:span text:style-name="Emphasis">Einstellungen</text:span>, dann <text:span text:style-name="Emphasis">Einstellungen für Webmail</text:span>, dort <text:span text:style-name="Emphasis">Filter</text:span>). Dort ist schon eine Weiterleitungsregel vorgesehen, die man nur noch konfigurieren und aktivieren muss. Man klickt dazu auf die Regel <text:span text:style-name="Emphasis">Weiterleitung</text:span> (die anderen Regeln läst man so, wie sie sind).</text:p>
      <text:p text:style-name="Text_20_body"><draw:frame draw:style-name="mediacenter" draw:name="0" text:anchor-type="paragraph" draw:z-index="0" svg:width="15.875cm" svg:height="9.9044682017544cm"><draw:image xlink:href="Pictures/f459496b7badf335517779e2c8cf94ba.png" xlink:type="simple" xlink:show="embed" xlink:actuate="onLoad"/></draw:frame></text:p>
      <text:p text:style-name="Text_20_body">In das Textfeld trägt man seine private E-Mail-Adresse ein und übernimmt mit <text:span text:style-name="Emphasis">Speichern</text:span> die Änderungen.</text:p>
      <text:p text:style-name="Text_20_body"><draw:frame draw:style-name="mediacenter" draw:name="1" text:anchor-type="paragraph" draw:z-index="1" svg:width="10.583333333333cm" svg:height="7.0058685446009cm"><draw:image xlink:href="Pictures/afbd4ac013b729971146a7555dd90ddc.png" xlink:type="simple" xlink:show="embed" xlink:actuate="onLoad"/></draw:frame></text:p>
      <text:p text:style-name="Text_20_body">Auf keinen Fall setzt man den Haken bei <text:span text:style-name="Emphasis"><text:span text:style-name="underline">K</text:span>opien … belassen?</text:span>, sonst ist der Mail-Account schnell verstopf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8::11:20</meta:creation-date>
    <dc:creator>Generated</dc:creator>
    <dc:date>2026-09-14T08::11:20</dc:date>
    <dc:language>en-US</dc:language>
    <meta:editing-cycles>1</meta:editing-cycles>
    <meta:editing-duration>PT0S</meta:editing-duration>
    <dc:title>hilfe:e-mail-weiterleitung</dc:title>
  </office:meta>
</office:document-meta>
</file>