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311e025d315bdc774579164e9d72ff.png"/>
  <manifest:file-entry manifest:media-type="image/png" manifest:full-path="Pictures/ed7c540b3a837f5c852c948dfa41ac96.png"/>
  <manifest:file-entry manifest:media-type="image/png" manifest:full-path="Pictures/4344e4e21201a402d62142acb6991bb5.png"/>
  <manifest:file-entry manifest:media-type="image/png" manifest:full-path="Pictures/6ec750058b0b3304e1dd791697cd07b3.png"/>
  <manifest:file-entry manifest:media-type="image/png" manifest:full-path="Pictures/c6c111c826197e19e4f1c37cdcfc93dd.png"/>
  <manifest:file-entry manifest:media-type="image/png" manifest:full-path="Pictures/32d9d96390971e62005c3489f0b54345.png"/>
  <manifest:file-entry manifest:media-type="image/png" manifest:full-path="Pictures/7a2fb863e3106c87b842624939c61e90.png"/>
  <manifest:file-entry manifest:media-type="image/png" manifest:full-path="Pictures/91fe10b412af6be8e08bec7dbaf120b7.png"/>
  <manifest:file-entry manifest:media-type="image/png" manifest:full-path="Pictures/c37405e34efcc4e9becf11850816c118.png"/>
  <manifest:file-entry manifest:media-type="image/png" manifest:full-path="Pictures/cf85f972748f53cd8742c5a874a3172d.png"/>
  <manifest:file-entry manifest:media-type="image/png" manifest:full-path="Pictures/5b5565255975e278e5130153b86e1d16.png"/>
  <manifest:file-entry manifest:media-type="image/jpeg" manifest:full-path="Pictures/46874e0c584639bea20d89ac0f3a65b7.jpg"/>
  <manifest:file-entry manifest:media-type="image/jpeg" manifest:full-path="Pictures/068778fb37a451ccf4e3e2f9c98847b8.jpg"/>
  <manifest:file-entry manifest:media-type="image/png" manifest:full-path="Pictures/e34935ac3210d98536a803056a3c1b3c.png"/>
  <manifest:file-entry manifest:media-type="image/png" manifest:full-path="Pictures/4899cf40bb7fa02b36164343f2e0f38c.png"/>
  <manifest:file-entry manifest:media-type="image/png" manifest:full-path="Pictures/27278e22925a6625d8884da7b6716fd9.png"/>
  <manifest:file-entry manifest:media-type="image/png" manifest:full-path="Pictures/8b8104533c450943009df8689601fb26.png"/>
  <manifest:file-entry manifest:media-type="image/jpeg" manifest:full-path="Pictures/02b9f693fa9dd54762b58de31bebd339.jpg"/>
  <manifest:file-entry manifest:media-type="image/jpeg" manifest:full-path="Pictures/90feea06c64bcf8bcdaf9fc31f92f19c.jpg"/>
  <manifest:file-entry manifest:media-type="image/jpeg" manifest:full-path="Pictures/690baf0de574dbef3e06eb996073125e.jpg"/>
  <manifest:file-entry manifest:media-type="image/jpeg" manifest:full-path="Pictures/8d607ce9e65b7e1a39bcab4535bdb23b.jpg"/>
  <manifest:file-entry manifest:media-type="image/png" manifest:full-path="Pictures/ffa8856e2d9ae48523c73c882400146d.png"/>
  <manifest:file-entry manifest:media-type="image/png" manifest:full-path="Pictures/3eea178e0b6e47df85a5fb9fef32797f.png"/>
  <manifest:file-entry manifest:media-type="image/jpeg" manifest:full-path="Pictures/b6e7301d18996870bc8fa5d1473fbcb9.jpg"/>
  <manifest:file-entry manifest:media-type="image/jpeg" manifest:full-path="Pictures/36aa052022be06a68a027a96fa04ca35.jpg"/>
  <manifest:file-entry manifest:media-type="image/jpeg" manifest:full-path="Pictures/6c3a77d7f1d0b3f40167f395cc7b972a.jpg"/>
  <manifest:file-entry manifest:media-type="image/jpeg" manifest:full-path="Pictures/f164e97373fa218f962689582a3f4e51.jpg"/>
  <manifest:file-entry manifest:media-type="image/png" manifest:full-path="Pictures/3c8770bf9ab055145b7f061df626fcf5.png"/>
  <manifest:file-entry manifest:media-type="image/png" manifest:full-path="Pictures/c0a69ffd6d045413c04bdd39e57327bd.png"/>
  <manifest:file-entry manifest:media-type="image/png" manifest:full-path="Pictures/009a9ff4a1d1ff2f96ec2618fe2746d8.png"/>
  <manifest:file-entry manifest:media-type="image/png" manifest:full-path="Pictures/9f01049f90a034e681b65b963a3da1ac.png"/>
  <manifest:file-entry manifest:media-type="image/jpeg" manifest:full-path="Pictures/482dc8247bcedf7984cb403e57b0a924.jpg"/>
  <manifest:file-entry manifest:media-type="image/png" manifest:full-path="Pictures/4981b991a9830df4ea3870a3d11a371b.png"/>
  <manifest:file-entry manifest:media-type="image/png" manifest:full-path="Pictures/28f009f36c86f90de6384f850098d73e.png"/>
  <manifest:file-entry manifest:media-type="image/png" manifest:full-path="Pictures/18dec9a7ab60c3a386a12115cfe012c2.png"/>
  <manifest:file-entry manifest:media-type="image/png" manifest:full-path="Pictures/da263aef97f9ff7431084631e267da7b.png"/>
  <manifest:file-entry manifest:media-type="image/png" manifest:full-path="Pictures/f12281c81bea89e7182cca1a412bca4b.png"/>
  <manifest:file-entry manifest:media-type="image/png" manifest:full-path="Pictures/74390b3db9c891cc3a90503b358b0b56.png"/>
  <manifest:file-entry manifest:media-type="image/png" manifest:full-path="Pictures/a5a95349b6f500cc3dfe444db5f717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computer"/><text:bookmark-start text:name="__RefHeading___arbeiten_mit_den_schul-pcs_1"/><text:bookmark-start text:name="arbeiten_mit_den_schul-pcs"/>Arbeiten mit den Schul-PCs<text:bookmark-end text:name="__RefHeading___arbeiten_mit_den_schul-pcs_1"/><text:bookmark-end text:name="arbeiten_mit_den_schul-pcs"/></text:h>
      <text:h text:style-name="Heading_20_2" text:outline-level="2"><text:bookmark-start text:name="__RefHeading___erste_schritte_2"/><text:bookmark-start text:name="erste_schritte"/>1. Erste Schritte<text:bookmark-end text:name="__RefHeading___erste_schritte_2"/><text:bookmark-end text:name="erste_schritte"/></text:h>
      <text:h text:style-name="Heading_20_3" text:outline-level="3"><text:bookmark-start text:name="__RefHeading___anmeldung_3"/><text:bookmark-start text:name="anmeldung"/>1.1 Anmeldung<text:bookmark-end text:name="__RefHeading___anmeldung_3"/><text:bookmark-end text:name="anmeldung"/></text:h>
      <text:p text:style-name="Text_20_body">Nachdem das System (Ubuntu 20.04) hochgefahren ist, erscheint das Anmeldefenster:
<draw:frame draw:style-name="media" draw:name="Anmeldung Legend" text:anchor-type="as-char" draw:z-index="0" svg:width="13.229166666667cm"><draw:text-box><text:p text:style-name="legendcenter"><draw:frame draw:style-name="media" draw:name="Anmeldung" text:anchor-type="as-char" draw:z-index="0" svg:width="13.229166666667cm" svg:height="9.8929723262588cm"><draw:image xlink:href="Pictures/fa311e025d315bdc774579164e9d72ff.png" xlink:type="simple" xlink:show="embed" xlink:actuate="onLoad"/></draw:frame>Anmeldung</text:p></draw:text-box></draw:frame></text:p>
      <text:p text:style-name="Text_20_body">Hier gibt man zuerst seinen Benutzernamen (hier: mustermann) ein und drückt auf die Eingabe-Taste. 
Als nächstes gibt man sein Passwort ein, wiederum gefolgt von der Eingabe-Taste.</text:p>
      <text:p text:style-name="Text_20_body">Wenn man sich vertan hat, gelangt man mit der ESC-Taste wieder zu der Ausgangsstellung. </text:p>
      <text:p text:style-name="Text_20_body">Wenn der Computer nicht mit dem Netzwerk verbunden ist, kann man sich nicht mit seinem Benutzernamen anmelden. (Dies ist z.B. in den Containern der Fall.) Dann muss man folgenden lokalen Benutzer verwenden:</text:p>
      <text:p text:style-name="Text_20_body">Benutzername: <text:span text:style-name="Strong_20_Emphasis">hoelderlin</text:span> <text:line-break/>    Passwort: <text:span text:style-name="Strong_20_Emphasis">friedrich</text:span></text:p>
      <text:h text:style-name="Heading_20_3" text:outline-level="3"><text:bookmark-start text:name="__RefHeading___arbeitsflaeche_4"/><text:bookmark-start text:name="arbeitsflaeche"/>1.2 Arbeitsfläche<text:bookmark-end text:name="__RefHeading___arbeitsflaeche_4"/><text:bookmark-end text:name="arbeitsflaeche"/></text:h>
      <text:p text:style-name="Text_20_body">Nach der Anmeldung erscheint die Arbeitsfläche:
<draw:frame draw:style-name="media" draw:name="Desktop Legend" text:anchor-type="as-char" draw:z-index="0" svg:width="13.229166666667cm"><draw:text-box><text:p text:style-name="legendcenter"><draw:frame draw:style-name="media" draw:name="Desktop" text:anchor-type="as-char" draw:z-index="1" svg:width="13.229166666667cm" svg:height="10.906805120167cm"><draw:image xlink:href="Pictures/ed7c540b3a837f5c852c948dfa41ac96.png" xlink:type="simple" xlink:show="embed" xlink:actuate="onLoad"/></draw:frame>Desktop</text:p></draw:text-box></draw:frame></text:p>
      <text:p text:style-name="Text_20_body">Hier gibt es drei Bereiche:</text:p>
      <text:list text:style-name="List_20_1" text:continue-numbering="false">
        <text:list-item>
          <text:p text:style-name="List_20_1_Content_First"> linke Leiste → zum starten von Programmen</text:p>
        </text:list-item>
        <text:list-item>
          <text:p text:style-name="List_20_1_Content"> Desktop/Schreibtisch → zum (temporären) Ablegen von Dateien</text:p>
        </text:list-item>
        <text:list-item>
          <text:p text:style-name="List_20_1_Content_Last"> rechter oberer Rand → zum Ändern von Einstellungen</text:p>
        </text:list-item>
      </text:list>
      <text:h text:style-name="Heading_20_3" text:outline-level="3"><text:bookmark-start text:name="__RefHeading___starten_von_programmen_5"/><text:bookmark-start text:name="starten_von_programmen"/>1.3 Starten von Programmen<text:bookmark-end text:name="__RefHeading___starten_von_programmen_5"/><text:bookmark-end text:name="starten_von_programmen"/></text:h>
      <text:p text:style-name="Text_20_body">Programme startet man mit Hilfe der linken Leiste. 
Hier findet man zunächst Schnellstarter für folgende Programme bzw. Aktionen:</text:p>
      <text:p text:style-name="Text_20_body"><draw:frame draw:style-name="media" draw:name="Firefox Legend" text:anchor-type="as-char" draw:z-index="0" svg:width="1.3229166666667cm"><draw:text-box><text:p text:style-name="legendcenter"><draw:frame draw:style-name="media" draw:name="Firefox" text:anchor-type="as-char" draw:z-index="2" svg:width="1.3229166666667cm" svg:height="1.3229166666667cm"><draw:image xlink:href="Pictures/4344e4e21201a402d62142acb6991bb5.png" xlink:type="simple" xlink:show="embed" xlink:actuate="onLoad"/></draw:frame>Firefox</text:p></draw:text-box></draw:frame>
Firefox</text:p>
      <text:p text:style-name="Text_20_body"><draw:frame draw:style-name="media" draw:name="Nemo Legend" text:anchor-type="as-char" draw:z-index="0" svg:width="1.3229166666667cm"><draw:text-box><text:p text:style-name="legendcenter"><draw:frame draw:style-name="media" draw:name="Nemo" text:anchor-type="as-char" draw:z-index="3" svg:width="1.3229166666667cm" svg:height="1.2845712560386cm"><draw:image xlink:href="Pictures/6ec750058b0b3304e1dd791697cd07b3.png" xlink:type="simple" xlink:show="embed" xlink:actuate="onLoad"/></draw:frame>Nemo</text:p></draw:text-box></draw:frame>
Dateimanager → Zum Finden und Ordnen von Dateien</text:p>
      <text:p text:style-name="Text_20_body"><draw:frame draw:style-name="media" draw:name="LibreOffice Legend" text:anchor-type="as-char" draw:z-index="0" svg:width="1.3229166666667cm"><draw:text-box><text:p text:style-name="legendcenter"><draw:frame draw:style-name="media" draw:name="LibreOffice" text:anchor-type="as-char" draw:z-index="4" svg:width="1.3229166666667cm" svg:height="1.3612620772947cm"><draw:image xlink:href="Pictures/c6c111c826197e19e4f1c37cdcfc93dd.png" xlink:type="simple" xlink:show="embed" xlink:actuate="onLoad"/></draw:frame>LibreOffice</text:p></draw:text-box></draw:frame>
LibreOffice-Writer→ Zum Erstellen von Texten</text:p>
      <text:p text:style-name="Text_20_body"><draw:frame draw:style-name="media" draw:name="VLC-Player Legend" text:anchor-type="as-char" draw:z-index="0" svg:width="1.3229166666667cm"><draw:text-box><text:p text:style-name="legendcenter"><draw:frame draw:style-name="media" draw:name="VLC-Player" text:anchor-type="as-char" draw:z-index="5" svg:width="1.3229166666667cm" svg:height="1.3229166666667cm"><draw:image xlink:href="Pictures/32d9d96390971e62005c3489f0b54345.png" xlink:type="simple" xlink:show="embed" xlink:actuate="onLoad"/></draw:frame>VLC-Player</text:p></draw:text-box></draw:frame>
VLC Player → Zum Abspielen von Audio und Video</text:p>
      <text:p text:style-name="Text_20_body"><draw:frame draw:style-name="media" draw:name="Shutdown Legend" text:anchor-type="as-char" draw:z-index="0" svg:width="1.3229166666667cm"><draw:text-box><text:p text:style-name="legendcenter"><draw:frame draw:style-name="media" draw:name="Shutdown" text:anchor-type="as-char" draw:z-index="6" svg:width="1.3229166666667cm" svg:height="1.2845712560386cm"><draw:image xlink:href="Pictures/7a2fb863e3106c87b842624939c61e90.png" xlink:type="simple" xlink:show="embed" xlink:actuate="onLoad"/></draw:frame>Shutdown</text:p></draw:text-box></draw:frame>
Ausschalten / Neustarten</text:p>
      <text:p text:style-name="Text_20_body"><draw:frame draw:style-name="media" draw:name="USB Legend" text:anchor-type="as-char" draw:z-index="0" svg:width="1.3229166666667cm"><draw:text-box><text:p text:style-name="legendcenter"><draw:frame draw:style-name="media" draw:name="USB" text:anchor-type="as-char" draw:z-index="7" svg:width="1.3229166666667cm" svg:height="1.4187801932367cm"><draw:image xlink:href="Pictures/91fe10b412af6be8e08bec7dbaf120b7.png" xlink:type="simple" xlink:show="embed" xlink:actuate="onLoad"/></draw:frame>USB</text:p></draw:text-box></draw:frame>
Zugang zu einem USB-Stick (nur sichtbar, wenn ein USB-Stick angeschlossen wurde)</text:p>
      <text:p text:style-name="Text_20_body"><draw:frame draw:style-name="media" draw:name="Dash Legend" text:anchor-type="as-char" draw:z-index="0" svg:width="1.3229166666667cm"><draw:text-box><text:p text:style-name="legendcenter"><draw:frame draw:style-name="media" draw:name="Dash" text:anchor-type="as-char" draw:z-index="8" svg:width="1.3229166666667cm" svg:height="1.3420893719807cm"><draw:image xlink:href="Pictures/c37405e34efcc4e9becf11850816c118.png" xlink:type="simple" xlink:show="embed" xlink:actuate="onLoad"/></draw:frame>Dash</text:p></draw:text-box></draw:frame>
Zugang zu allen Programmen</text:p>
      <text:p text:style-name="Text_20_body">Klickt man auf die neun Punkte am linken unteren Rand, erscheint eine Liste mit allen Programmen:
<draw:frame draw:style-name="media" draw:name="Dashboard Legend" text:anchor-type="as-char" draw:z-index="0" svg:width="17.197916666667cm" style:rel-width="100%"><draw:text-box><text:p text:style-name="legendcenter"><draw:frame draw:style-name="media" draw:name="Dashboard" text:anchor-type="as-char" draw:z-index="9" svg:width="17.197916666667cm" style:rel-width="100%" svg:height="9.3236155841832cm" style:rel-height="scale"><draw:image xlink:href="Pictures/cf85f972748f53cd8742c5a874a3172d.png" xlink:type="simple" xlink:show="embed" xlink:actuate="onLoad"/></draw:frame>Dashboard</text:p></draw:text-box></draw:frame></text:p>
      <text:p text:style-name="Text_20_body">Man kann entweder zum gewünschten Programm scrollen oder den Namen des gewünschten Programms eintippen (hier „Gimp“):</text:p>
      <text:p text:style-name="Text_20_body"><draw:frame draw:style-name="media" draw:name="Programmauswahl Legend" text:anchor-type="as-char" draw:z-index="0" svg:width="14.472708333333cm"><draw:text-box><text:p text:style-name="legendcenter"><draw:frame draw:style-name="media" draw:name="Programmauswahl" text:anchor-type="as-char" draw:z-index="10" svg:width="14.472708333333cm" svg:height="9.0752083333333cm"><draw:image xlink:href="Pictures/5b5565255975e278e5130153b86e1d16.png" xlink:type="simple" xlink:show="embed" xlink:actuate="onLoad"/></draw:frame>Programmauswahl</text:p></draw:text-box></draw:frame></text:p>
      <text:h text:style-name="Heading_20_3" text:outline-level="3"><text:bookmark-start text:name="__RefHeading___einstellungen_6"/><text:bookmark-start text:name="einstellungen"/>1.4 Einstellungen<text:bookmark-end text:name="__RefHeading___einstellungen_6"/><text:bookmark-end text:name="einstellungen"/></text:h>
      <text:p text:style-name="Text_20_body">Am rechten oberen Bildschirmrand kann man in dem aufklappenden Menü unter Einstellungen:
<draw:frame draw:style-name="media" draw:name="Menueleiste Legend" text:anchor-type="as-char" draw:z-index="0" svg:width="9.5779166666667cm" style:rel-width="100%"><draw:text-box><text:p text:style-name="legendcenter"><draw:frame draw:style-name="media" draw:name="Menueleiste" text:anchor-type="as-char" draw:z-index="11" svg:width="9.5779166666667cm" style:rel-width="100%" svg:height="9.4191666666667cm" style:rel-height="scale"><draw:image xlink:href="Pictures/46874e0c584639bea20d89ac0f3a65b7.jpg" xlink:type="simple" xlink:show="embed" xlink:actuate="onLoad"/></draw:frame>Menueleiste</text:p></draw:text-box></draw:frame></text:p>
      <text:p text:style-name="Text_20_body">viele verschiedene Einstellungen vornehmen:
<draw:frame draw:style-name="media" draw:name="Einstellungen Legend" text:anchor-type="as-char" draw:z-index="0" svg:width="19.84375cm" style:rel-width="100%"><draw:text-box><text:p text:style-name="legendcenter"><draw:frame draw:style-name="media" draw:name="Einstellungen" text:anchor-type="as-char" draw:z-index="12" svg:width="19.84375cm" style:rel-width="100%" svg:height="16.573694984647cm" style:rel-height="scale"><draw:image xlink:href="Pictures/068778fb37a451ccf4e3e2f9c98847b8.jpg" xlink:type="simple" xlink:show="embed" xlink:actuate="onLoad"/></draw:frame>Einstellungen</text:p></draw:text-box></draw:frame></text:p>
      <text:h text:style-name="Heading_20_2" text:outline-level="2"><text:bookmark-start text:name="__RefHeading___dateimanager_bzw._ordnerstruktur_7"/><text:bookmark-start text:name="dateimanager_bzw._ordnerstruktur"/>2. Dateimanager bzw. Ordnerstruktur<text:bookmark-end text:name="__RefHeading___dateimanager_bzw._ordnerstruktur_7"/><text:bookmark-end text:name="dateimanager_bzw._ordnerstruktur"/></text:h>
      <text:p text:style-name="Text_20_body">Mit Hilfe des Dateimanagers Nemo (bei Windows ist der üblicherweise
verwendete Dateimanager der „Windows-Explorer“, bei Mac der „Finder“)
kann man mit Dateien arbeiten: Suchen, kopieren, umbenennen, in Ordner
sortieren und vieles mehr.</text:p>
      <text:p text:style-name="Text_20_body"><draw:frame draw:style-name="media" draw:name="Nemo Legend" text:anchor-type="as-char" draw:z-index="0" svg:width="19.84375cm" style:rel-width="100%"><draw:text-box><text:p text:style-name="legendcenter"><draw:frame draw:style-name="media" draw:name="Nemo" text:anchor-type="as-char" draw:z-index="13" svg:width="19.84375cm" style:rel-width="100%" svg:height="8.9555207328833cm" style:rel-height="scale"><draw:image xlink:href="Pictures/e34935ac3210d98536a803056a3c1b3c.png" xlink:type="simple" xlink:show="embed" xlink:actuate="onLoad"/></draw:frame>Nemo</text:p></draw:text-box></draw:frame></text:p>
      <text:h text:style-name="Heading_20_3" text:outline-level="3"><text:bookmark-start text:name="__RefHeading___ordnerstruktur_8"/><text:bookmark-start text:name="ordnerstruktur"/>2.1 Ordnerstruktur<text:bookmark-end text:name="__RefHeading___ordnerstruktur_8"/><text:bookmark-end text:name="ordnerstruktur"/></text:h>
      <text:p text:style-name="Text_20_body">Der persönliche Ordner beinhaltet folgende Ordner:</text:p>
      <text:list text:style-name="List_20_1" text:continue-numbering="false">
        <text:list-item>
          <text:p text:style-name="List_20_1_Content_First"> Downloads → hier werden alle Dateien gespeichert, die man mit Firefox herunter lädt</text:p>
        </text:list-item>
        <text:list-item>
          <text:p text:style-name="List_20_1_Content"> <text:span text:style-name="Strong_20_Emphasis">Home_auf_Server</text:span> → hier befinden sich alle eigenen Dateien (in der Microsoft-Welt auch „Eigene Dateien“ genannt, bzw. bisher: Laufwerk H:)</text:p>
        </text:list-item>
        <text:list-item>
          <text:p text:style-name="List_20_1_Content"> Schreibtisch → alle Dateien auf dem Desktop (bzw. Schreibtisch)</text:p>
        </text:list-item>
        <text:list-item>
          <text:p text:style-name="List_20_1_Content"> Schueler_auf_Server → hier hat man Zugriff auf die „Home_auf_Server“ der Schüler (nur lesend, man kann nichts ändern)</text:p>
        </text:list-item>
        <text:list-item>
          <text:p text:style-name="List_20_1_Content"> <text:span text:style-name="Strong_20_Emphasis">Tauschen_auf_Server</text:span> → hier befinden sich alle Tauschordner zum kollaborativen Arbeiten</text:p>
        </text:list-item>
        <text:list-item>
          <text:p text:style-name="List_20_1_Content_Last"> Vorlagen_auf_Server → hier kann man Dateien für Schüler bereit stellen</text:p>
        </text:list-item>
      </text:list>
      <text:p text:style-name="Text_20_body"><text:span text:style-name="Strong_20_Emphasis">WICHTIG</text:span>: Dateien werden nur in Ordnern dauerhaft gespeichert, die mit „auf_Server“ enden. Alle anderen Daten werden nach einem synchronisierten Neustart gelöscht. Eigene Dokumente speichert man also immer in „Home_auf_Server“.</text:p>
      <text:h text:style-name="Heading_20_3" text:outline-level="3"><text:bookmark-start text:name="__RefHeading___dateien_zur_verfuegung_stellen_9"/><text:bookmark-start text:name="dateien_zur_verfuegung_stellen"/>2.2 Dateien zur Verfügung stellen<text:bookmark-end text:name="__RefHeading___dateien_zur_verfuegung_stellen_9"/><text:bookmark-end text:name="dateien_zur_verfuegung_stellen"/></text:h>
      <text:p text:style-name="Text_20_body">Um mit Schülern Dateien austauschen zu können, muss man sich in der Schulkonsole in die entsprechende Klasse bzw. das entsprechende Projekt eingetragen haben (siehe Punkt 9)</text:p>
      <text:h text:style-name="Heading_20_2" text:outline-level="2"><text:bookmark-start text:name="__RefHeading___libreoffice_10"/><text:bookmark-start text:name="libreoffice"/>3. LibreOffice<text:bookmark-end text:name="__RefHeading___libreoffice_10"/><text:bookmark-end text:name="libreoffice"/></text:h>
      <text:p text:style-name="Text_20_body">LibreOffice ist eine Zusammenstellung von Büroanwendungen, die in ihrer Funktionalität Microsoft Office ähnelt. LibreOffice beinhaltet im Wesentlichen den Writer (ähnelt MS Word) zum Schreiben von Texten, den Presenter (ähnelt MS PowerPoint) zum Erstellen und Halten von Präsentationen und Calc (ähnelt MS Excel), um Berechnungen in Tabellen durchzuführen.</text:p>
      <text:p text:style-name="Text_20_body">LibreOffice ist sehr umfangreich. In diesem Artikel sollen nur die wichtigsten Grundfunktionen behandelt werden. Eine sehr  ausführliche Anleitung zu Libre Office findet sich <text:a xlink:type="simple" xlink:href="https://de.libreoffice.org/get-help/documentation/" text:style-name="Internet_20_link" text:visited-style-name="Visited_20_Internet_20_Link">hier</text:a>.</text:p>
      <text:h text:style-name="Heading_20_3" text:outline-level="3"><text:bookmark-start text:name="__RefHeading___text_11"/><text:bookmark-start text:name="text"/>3.1 Text<text:bookmark-end text:name="__RefHeading___text_11"/><text:bookmark-end text:name="text"/></text:h>
      <text:p text:style-name="Text_20_body">Um das Programm zu starten, klickt man zunächst auf das Symbol auf der linken Leiste (siehe auch 1.3):</text:p>
      <text:p text:style-name="Text_20_body"><draw:frame draw:style-name="media" draw:name="14" text:anchor-type="as-char" draw:z-index="14" svg:width="1.825625cm" svg:height="1.8785416666667cm"><draw:image xlink:href="Pictures/c6c111c826197e19e4f1c37cdcfc93dd.png" xlink:type="simple" xlink:show="embed" xlink:actuate="onLoad"/></draw:frame></text:p>
      <text:p text:style-name="Text_20_body">Es öffnet sich ein Fenster, in dem nun Texte eingegeben werden können.</text:p>
      <text:h text:style-name="Heading_20_4" text:outline-level="4"><text:bookmark-start text:name="__RefHeading___grundlegende_funktionen_12"/><text:bookmark-start text:name="grundlegende_funktionen"/>3.1.1 Grundlegende Funktionen<text:bookmark-end text:name="__RefHeading___grundlegende_funktionen_12"/><text:bookmark-end text:name="grundlegende_funktionen"/></text:h>
      <text:p text:style-name="Text_20_body"><draw:frame draw:style-name="media" draw:name="15" text:anchor-type="as-char" draw:z-index="15" svg:width="17.197916666667cm" style:rel-width="100%" svg:height="2.5884965195692cm" style:rel-height="scale"><draw:image xlink:href="Pictures/4899cf40bb7fa02b36164343f2e0f38c.png" xlink:type="simple" xlink:show="embed" xlink:actuate="onLoad"/></draw:frame></text:p>
      <text:list text:style-name="List_20_1" text:continue-numbering="false">
        <text:list-item>
          <text:p text:style-name="List_20_1_Content_First"> Textformatierung: Im Writer stehen verschiedene Werkzeuge zur Formatierung von Texten zu Verfügung – etwa Wahl der Schriftart (1), der Schriftgröße (2), Formatierung einzelner Buchstaben (<text:span text:style-name="Strong_20_Emphasis">fett</text:span>, <text:span text:style-name="Emphasis">kursiv</text:span>, <text:span text:style-name="underline">unterstrichen</text:span>) (3) und die Ausrichtung des Textes (4):</text:p>
        </text:list-item>
        <text:list-item>
          <text:p text:style-name="List_20_1_Content"> Tabellen erstellen: Dazu zunächst <text:span text:style-name="Emphasis">Tabelle</text:span>  (5) auswählen, dann <text:span text:style-name="Emphasis">Tabelle einfügen…</text:span></text:p>
        </text:list-item>
        <text:list-item>
          <text:p text:style-name="List_20_1_Content"> Drucken: Anklicken des Drucker-Symbols (6), siehe 7.1 für das weitere Vorgehen.</text:p>
        </text:list-item>
        <text:list-item>
          <text:p text:style-name="List_20_1_Content_Last"> Speichern einer Datei: Hierzu zunächst die Diskette anklicken (7). Anschließend navigiert man in den Ordner, in dem man das Dokument abspeichern möchte. Den Namen des Dokuments kann man im Fenster ganz oben eingeben. Durch das Auswählen von <text:span text:style-name="Emphasis">Speichern</text:span>, wird das Dokument im ausgewählten Ordner gesichert:</text:p>
        </text:list-item>
      </text:list>
      <text:p text:style-name="Text_20_body">      Bitte hier unbedingt beachten, dass nur dann dauerhaft gespeichert sind, wenn sich die Dateien in Ordnern befinden, deren Namen mit „_auf_Server“ enden.</text:p>
      <text:list text:style-name="List_20_1" text:continue-numbering="false">
        <text:list-item>
          <text:p text:style-name="LastListParagraph_List_20_1_Content_First"> Erzeugen einer .pdf-Datei: Möchte man das Dokument als pdf-Datei abspeichern, klickt man zunächst auf <text:span text:style-name="Emphasis">Datei</text:span> (8), wählt dort dann <text:span text:style-name="Emphasis">Exportieren als…</text:span> und anschließend <text:span text:style-name="Emphasis">Als PDF exportieren</text:span> aus. Im sich öffnenden Fenster klickt man auf <text:span text:style-name="Emphasis">Exportieren</text:span>:</text:p>
        </text:list-item>
      </text:list>
      <text:h text:style-name="Heading_20_3" text:outline-level="3"><text:bookmark-start text:name="__RefHeading___praesentation_13"/><text:bookmark-start text:name="praesentation"/>3.2 Präsentation<text:bookmark-end text:name="__RefHeading___praesentation_13"/><text:bookmark-end text:name="praesentation"/></text:h>
      <text:p text:style-name="Text_20_body">Für Präsentationen bietet LibreOffice das Programm Impress, das auch PowerPoint-Präsentationen öffnen kann. Um das Programm zu öffnen ,folgt man am besten der Anleitung in Abschnitt 1.3 unter Verwendung des Programmnamens „Impress“.</text:p>
      <text:list text:style-name="List_20_1" text:continue-numbering="false">
        <text:list-item>
          <text:p text:style-name="List_20_1_Content_First"> Das Formatieren von Texten, das Einfügen von Tabellen und Bildern, das Abspeichern, das Drucken sowie das Erstellen von pdf-Dateien ist analog zum Writer (siehe Abschnitt 3.1) aufgebaut.</text:p>
        </text:list-item>
        <text:list-item>
          <text:p text:style-name="List_20_1_Content_Last"> Um eine Präsentation zu starten, wählt man die Taste <text:span text:style-name="Emphasis">F5</text:span> auf der Tastatur, die Präsentation beendet man durch Drücken der Taste <text:span text:style-name="Emphasis">Esc</text:span>.</text:p>
        </text:list-item>
      </text:list>
      <text:p text:style-name="Text_20_body"><text:span text:style-name="Strong_20_Emphasis">Wichtig:</text:span> Zwar kann Impress auch Dateien von PowerPoint öffnen, jedoch führt dies gerade Präsentationen mit aufwändigen Formatierungen und Animationen oft zu Darstellungsproblemen. Um dem vorzubeugen, sollte man bestenfalls auch derartige Animationen verzichten und das Programm bereits in PowerPoint als „.odp-Datei“ abspeichern. Siehe dazu auch <text:a xlink:type="simple" xlink:href="https://support.microsoft.com/de-de/office/verwenden-von-powerpoint-zum-%C3%B6ffnen-oder-speichern-einer-pr%C3%A4sentation-im-opendocument-pr%C3%A4sentationsformat-odp-94805e84-1b09-4c98-a8b5-0da2a52242a0" text:style-name="Internet_20_link" text:visited-style-name="Visited_20_Internet_20_Link">Anleitung zum Abspeichern als odp-Datei</text:a>.</text:p>
      <text:h text:style-name="Heading_20_3" text:outline-level="3"><text:bookmark-start text:name="__RefHeading___tabellenkalkulation_14"/><text:bookmark-start text:name="tabellenkalkulation"/>3.3 Tabellenkalkulation<text:bookmark-end text:name="__RefHeading___tabellenkalkulation_14"/><text:bookmark-end text:name="tabellenkalkulation"/></text:h>
      <text:p text:style-name="Text_20_body">Um Berechnungen mithilfe von Tabellen durchzuführen, eignet sich LibreOffice Calc, das in seiner Funktionalität MS Excel ähnelt. Es eignet sich beispielsweise gut, um Notenlisten zu führen oder Ausgaben bei Klassenfahrten o.Ä. zu verwalten.</text:p>
      <text:p text:style-name="Text_20_body">Zum Öffnen des Programms geht man nach Abschnitt 1.3 vor unter Verwendung des Programmnamens „Calc“.</text:p>
      <text:list text:style-name="List_20_1" text:continue-numbering="false">
        <text:list-item>
          <text:p text:style-name="List_20_1_Content_First"> Das Formatieren von Texten, das Einfügen von Tabellen und Bildern, das Abspeichern, das Drucken sowie das Erstellen von pdf-Dateien ist analog zum Writer (siehe Abschnitt 3.1) aufgebaut.</text:p>
        </text:list-item>
        <text:list-item>
          <text:p text:style-name="List_20_1_Content_Last"> Um einen Zellenwert mithilfe einer Formel zu berechnen, gibt man zunächst ein „=“ ein, gefolgt von der Formel zur Berechnung de s Zellenwerts. Beispielsweise setzt <text:span text:style-name="Emphasis">=A1+A2</text:span> die ausgewähle Zelle auf die Summe der Zellenwerte von A1 und A2.</text:p>
        </text:list-item>
      </text:list>
      <text:h text:style-name="Heading_20_2" text:outline-level="2"><text:bookmark-start text:name="__RefHeading___audio_und_video_abspielen_15"/><text:bookmark-start text:name="audio_und_video_abspielen"/>4. Audio und Video abspielen<text:bookmark-end text:name="__RefHeading___audio_und_video_abspielen_15"/><text:bookmark-end text:name="audio_und_video_abspielen"/></text:h>
      <text:p text:style-name="Text_20_body">Im Unterricht möchte man häufig Medien (Video- oder Audio-Aufnahmen) abspielen. Dafür eignet sich der VLC-Player. Er kann sowohl DVDs als auch Dateien verschiedenster Formate abspielen.</text:p>
      <text:h text:style-name="Heading_20_3" text:outline-level="3"><text:bookmark-start text:name="__RefHeading___vlc-player_16"/><text:bookmark-start text:name="vlc-player"/>4.1 VLC-Player<text:bookmark-end text:name="__RefHeading___vlc-player_16"/><text:bookmark-end text:name="vlc-player"/></text:h>
      <text:p text:style-name="Text_20_body">Der VLC-Player öffnet sich automatisch wenn man eine Medien-Datei (z.B. auf einem USB-Stick) durch Doppelklick aktiviert.</text:p>
      <text:p text:style-name="Text_20_body">Möchte man eine DVD abspielen, so legt man die DVD ein und startet den VLC-Player.
Im Menüpunkt „Medien“ wählt man „Medium öffnen“.</text:p>
      <text:p text:style-name="Text_20_body"><draw:frame draw:style-name="media" draw:name="VLCMenue Legend" text:anchor-type="as-char" draw:z-index="0" svg:width="13.229166666667cm"><draw:text-box><text:p text:style-name="legendcenter"><draw:frame draw:style-name="media" draw:name="VLCMenue" text:anchor-type="as-char" draw:z-index="16" svg:width="13.229166666667cm" svg:height="10.032118055556cm"><draw:image xlink:href="Pictures/27278e22925a6625d8884da7b6716fd9.png" xlink:type="simple" xlink:show="embed" xlink:actuate="onLoad"/></draw:frame>VLCMenue</text:p></draw:text-box></draw:frame></text:p>
      <text:p text:style-name="Text_20_body">Dort wählt man DVD und klickt auf „Wiedergabe“. Dies sollte schon voreingestellt sein.</text:p>
      <text:p text:style-name="Text_20_body"><draw:frame draw:style-name="media" draw:name="VLCMedien Legend" text:anchor-type="as-char" draw:z-index="0" svg:width="13.229166666667cm"><draw:text-box><text:p text:style-name="legendcenter"><draw:frame draw:style-name="media" draw:name="VLCMedien" text:anchor-type="as-char" draw:z-index="17" svg:width="13.229166666667cm" svg:height="10.081461453134cm"><draw:image xlink:href="Pictures/8b8104533c450943009df8689601fb26.png" xlink:type="simple" xlink:show="embed" xlink:actuate="onLoad"/></draw:frame>VLCMedien</text:p></draw:text-box></draw:frame></text:p>
      <text:p text:style-name="Text_20_body">Hinweis: Moderne Geräte verfügen nicht mehr über ein DVD-Laufwerk. Dafür haben wir im Lehrerzimmer externe DVD-Laufwerke, die man an die Computer per USB anschließen kann. Es ist wichtig, dass diese Laufwerke am Computer angeschlossen werden, <text:span text:style-name="Strong_20_Emphasis">bevor</text:span> der Computer hoch gefahren wird.</text:p>
      <text:h text:style-name="Heading_20_3" text:outline-level="3"><text:bookmark-start text:name="__RefHeading___ton-einstellungen_17"/><text:bookmark-start text:name="ton-einstellungen"/>4.2 Ton-Einstellungen<text:bookmark-end text:name="__RefHeading___ton-einstellungen_17"/><text:bookmark-end text:name="ton-einstellungen"/></text:h>
      <text:p text:style-name="Text_20_body">Eventuell muss man bei den Einstellungen (siehe Punkt 1.4) noch unter Klang den richtigen Ausgang wählen:</text:p>
      <text:p text:style-name="Text_20_body"><draw:frame draw:style-name="media" draw:name="KlangEinstellungen1 Legend" text:anchor-type="as-char" draw:z-index="0" svg:width="19.84375cm" style:rel-width="100%"><draw:text-box><text:p text:style-name="legendcenter"><draw:frame draw:style-name="media" draw:name="KlangEinstellungen1" text:anchor-type="as-char" draw:z-index="18" svg:width="19.84375cm" style:rel-width="100%" svg:height="16.506116207951cm" style:rel-height="scale"><draw:image xlink:href="Pictures/02b9f693fa9dd54762b58de31bebd339.jpg" xlink:type="simple" xlink:show="embed" xlink:actuate="onLoad"/></draw:frame>KlangEinstellungen1</text:p></draw:text-box></draw:frame></text:p>
      <text:p text:style-name="Text_20_body">Meistens hat man die Wahl zwischen dem HDMI- und dem Klinken-Ausgang: </text:p>
      <text:p text:style-name="Text_20_body"><draw:frame draw:style-name="media" draw:name="HDMI Legend" text:anchor-type="as-char" draw:z-index="0" svg:width="9.2339583333333cm" style:rel-width="100%"><draw:text-box><text:p text:style-name="legendcenter"><draw:frame draw:style-name="media" draw:name="HDMI" text:anchor-type="as-char" draw:z-index="19" svg:width="9.2339583333333cm" style:rel-width="100%" svg:height="1.0583333333333cm" style:rel-height="scale"><draw:image xlink:href="Pictures/90feea06c64bcf8bcdaf9fc31f92f19c.jpg" xlink:type="simple" xlink:show="embed" xlink:actuate="onLoad"/></draw:frame>HDMI</text:p></draw:text-box></draw:frame></text:p>
      <text:p text:style-name="Text_20_body"><draw:frame draw:style-name="media" draw:name="Klinke Legend" text:anchor-type="as-char" draw:z-index="0" svg:width="9.2075cm" style:rel-width="100%"><draw:text-box><text:p text:style-name="legendcenter"><draw:frame draw:style-name="media" draw:name="Klinke" text:anchor-type="as-char" draw:z-index="20" svg:width="9.2075cm" style:rel-width="100%" svg:height="1.0583333333333cm" style:rel-height="scale"><draw:image xlink:href="Pictures/690baf0de574dbef3e06eb996073125e.jpg" xlink:type="simple" xlink:show="embed" xlink:actuate="onLoad"/></draw:frame>Klinke</text:p></draw:text-box></draw:frame></text:p>
      <text:p text:style-name="Text_20_body">(Ein Klinken-Stecker ist meisten grün).
Wenn der Computer mit einem Beamer verbunden, wählt man den HDMI-Ausgang.</text:p>
      <text:h text:style-name="Heading_20_2" text:outline-level="2"><text:bookmark-start text:name="__RefHeading___beamer_bzw._zweiter_bildschirm_18"/><text:bookmark-start text:name="beamer_bzw._zweiter_bildschirm"/>5. Beamer bzw. zweiter Bildschirm<text:bookmark-end text:name="__RefHeading___beamer_bzw._zweiter_bildschirm_18"/><text:bookmark-end text:name="beamer_bzw._zweiter_bildschirm"/></text:h>
      <text:p text:style-name="Text_20_body">Wenn der Computer mit einem Beamer oder einem zweiten Bildschirm verbunden ist, hat man prinzipiell zwei Möglichkeiten. Entweder wird das Bild vom Bildschirm auf den Beamer gespiegelt (beide zeigen das gleiche Bild an). Oder der Beamer ist eine Erweiterung des (ersten) Bildschirms.</text:p>
      <text:p text:style-name="Text_20_body">Um zwischen diesen beiden Varianten zu wechseln, wählt man unter Einstellungen (siehe Punkt 1.4) die Option „Anzeigegeräte“:</text:p>
      <text:p text:style-name="Text_20_body"><draw:frame draw:style-name="media" draw:name="AnzeigeEinstellungen Legend" text:anchor-type="as-char" draw:z-index="0" svg:width="19.84375cm" style:rel-width="100%"><draw:text-box><text:p text:style-name="legendcenter"><draw:frame draw:style-name="media" draw:name="AnzeigeEinstellungen" text:anchor-type="as-char" draw:z-index="21" svg:width="19.84375cm" style:rel-width="100%" svg:height="14.456065188172cm" style:rel-height="scale"><draw:image xlink:href="Pictures/8d607ce9e65b7e1a39bcab4535bdb23b.jpg" xlink:type="simple" xlink:show="embed" xlink:actuate="onLoad"/></draw:frame>AnzeigeEinstellungen</text:p></draw:text-box></draw:frame></text:p>
      <text:p text:style-name="Text_20_body">Hier kann man nun zwischen „Bildschirme verketten“ (Bildschirm erweitern) und „Bildschirm spiegeln“ wählen.</text:p>
      <text:h text:style-name="Heading_20_3" text:outline-level="3"><text:bookmark-start text:name="__RefHeading___interaktive_tafel_xournal_19"/><text:bookmark-start text:name="interaktive_tafel_xournal"/>5.1 Interaktive Tafel / Xournal<text:bookmark-end text:name="__RefHeading___interaktive_tafel_xournal_19"/><text:bookmark-end text:name="interaktive_tafel_xournal"/></text:h>
      <text:p text:style-name="Text_20_body">In den Räumen der Biologie und der Physik sind die Beamer interaktiv. D.h., dass man mit einem Stift an der Tafel die Maus bedienen kann.
Mit dem Programm Xournal kann man dies Funktion nutzen um an der Tafel zu schreiben.</text:p>
      <text:h text:style-name="Heading_20_2" text:outline-level="2"><text:bookmark-start text:name="__RefHeading___bearbeitung_von_bild_und_ton_20"/><text:bookmark-start text:name="bearbeitung_von_bild_und_ton"/>6. Bearbeitung von Bild und Ton<text:bookmark-end text:name="__RefHeading___bearbeitung_von_bild_und_ton_20"/><text:bookmark-end text:name="bearbeitung_von_bild_und_ton"/></text:h>
      <text:p text:style-name="Text_20_body">Zur Bearbeitung von Bildern oder Tonaufnahmen stehen folgende Programm zur Verfügung:</text:p>
      <text:h text:style-name="Heading_20_3" text:outline-level="3"><text:bookmark-start text:name="__RefHeading___irfanview_21"/><text:bookmark-start text:name="irfanview"/>6.1 IrfanView<text:bookmark-end text:name="__RefHeading___irfanview_21"/><text:bookmark-end text:name="irfanview"/></text:h>
      <text:p text:style-name="Text_20_body">IrfanView ist ein leicht zu bedienendes, aber doch vielseitiges Programm um Bilder anzuzeigen und zu verändern. Weitere Informationen findet man <text:a xlink:type="simple" xlink:href="https://www.irfanview.com/" text:style-name="Internet_20_link" text:visited-style-name="Visited_20_Internet_20_Link">hier</text:a>.</text:p>
      <text:h text:style-name="Heading_20_3" text:outline-level="3"><text:bookmark-start text:name="__RefHeading___gimp_22"/><text:bookmark-start text:name="gimp"/>6.2 Gimp<text:bookmark-end text:name="__RefHeading___gimp_22"/><text:bookmark-end text:name="gimp"/></text:h>
      <text:p text:style-name="Text_20_body">Gimp ist ein sehr mächtiges Programm, mit dem man professionelle Bildbearbeitungen durchführen kann. Umfangreiche Anleitungen findet man <text:a xlink:type="simple" xlink:href="https://www.gimp.org/tutorials/" text:style-name="Internet_20_link" text:visited-style-name="Visited_20_Internet_20_Link">hier</text:a>.</text:p>
      <text:h text:style-name="Heading_20_3" text:outline-level="3"><text:bookmark-start text:name="__RefHeading___audacity_23"/><text:bookmark-start text:name="audacity"/>6.3 Audacity<text:bookmark-end text:name="__RefHeading___audacity_23"/><text:bookmark-end text:name="audacity"/></text:h>
      <text:p text:style-name="Text_20_body">Mit Audacity kann man Tonaufnahmen schneiden, manipulieren und analysieren. Ausführliche Anleitungen (auf Englisch) findet man <text:a xlink:type="simple" xlink:href="https://www.audacityteam.org/help/documentation/" text:style-name="Internet_20_link" text:visited-style-name="Visited_20_Internet_20_Link">hier</text:a>.</text:p>
      <text:h text:style-name="Heading_20_2" text:outline-level="2"><text:bookmark-start text:name="__RefHeading___drucken_und_scannen_24"/><text:bookmark-start text:name="drucken_und_scannen"/>7. Drucken und Scannen<text:bookmark-end text:name="__RefHeading___drucken_und_scannen_24"/><text:bookmark-end text:name="drucken_und_scannen"/></text:h>
      <text:h text:style-name="Heading_20_3" text:outline-level="3"><text:bookmark-start text:name="__RefHeading___drucken_25"/><text:bookmark-start text:name="drucken"/>7.1 Drucken<text:bookmark-end text:name="__RefHeading___drucken_25"/><text:bookmark-end text:name="drucken"/></text:h>
      <text:p text:style-name="Text_20_body">Im Schulgebäude befinden sich mehrere Drucker, die mit dem Schulnetz verbunden sind. D.h., dass man von jedem Computer auf jedem Drucker drucken kann. Die Drucker sind danach benannt, welchem Fachgebiet sie zugeordnet sind bzw. in welchem Fachraum sie stehen.
Der Drucker „Lehrerzimmer Drucker 1“ befindet sich derzeit in Raum 225.</text:p>
      <text:p text:style-name="Text_20_body">Als Standarddrucker ist der Drucker „Nirvana“ eingestellt. Alle Druckaufträge an diesen Drucker werden gelöscht. Dies gewährleistet, dass man sich aktiv für einen Drucker entscheiden muss und reduziert die Gefahr, dass Papier verschwendet wird, in dem Aufträge an den falschen Drucker gesendet werden.</text:p>
      <text:p text:style-name="Text_20_body">Die Fenster zur Druckauswahl sehen abhängig vom verwendeten Programm unterschiedlich aus, ähneln sich aber sehr. Stellvertretend wird hier der Druckvorgang in Libre Office (siehe Punkt 3) dargestellt:</text:p>
      <text:p text:style-name="Text_20_body"><draw:frame draw:style-name="media" draw:name="Drucken1 Legend" text:anchor-type="as-char" draw:z-index="0" svg:width="15.875cm"><draw:text-box><text:p text:style-name="legendcenter"><draw:frame draw:style-name="media" draw:name="Drucken1" text:anchor-type="as-char" draw:z-index="22" svg:width="15.875cm" svg:height="11.282003444317cm"><draw:image xlink:href="Pictures/ffa8856e2d9ae48523c73c882400146d.png" xlink:type="simple" xlink:show="embed" xlink:actuate="onLoad"/></draw:frame>Drucken1</text:p></draw:text-box></draw:frame></text:p>
      <text:p text:style-name="Text_20_body">Nachdem man den gewünschten Drucker gewählt hat</text:p>
      <text:p text:style-name="Text_20_body"><draw:frame draw:style-name="media" draw:name="Drucken2 Legend" text:anchor-type="as-char" draw:z-index="0" svg:width="11.535833333333cm"><draw:text-box><text:p text:style-name="legendcenter"><draw:frame draw:style-name="media" draw:name="Drucken2" text:anchor-type="as-char" draw:z-index="23" svg:width="11.535833333333cm" svg:height="7.2495833333333cm"><draw:image xlink:href="Pictures/3eea178e0b6e47df85a5fb9fef32797f.png" xlink:type="simple" xlink:show="embed" xlink:actuate="onLoad"/></draw:frame>Drucken2</text:p></draw:text-box></draw:frame></text:p>
      <text:p text:style-name="Text_20_body">kann man unter „Eigenschaften“ diverse Optionen wie doppelseitigen Druck oder Farbdruck wählen.</text:p>
      <text:p text:style-name="Text_20_body">Die Option „in Datei drucken“ speichert den Ausdruck in einer PDF-Datei. (In Libre Office sollte man allerdings besser im Programm die Option „Als PDF exportieren“ verwenden!) </text:p>
      <text:h text:style-name="Heading_20_3" text:outline-level="3"><text:bookmark-start text:name="__RefHeading___scannen_26"/><text:bookmark-start text:name="scannen"/>7.2 Scannen<text:bookmark-end text:name="__RefHeading___scannen_26"/><text:bookmark-end text:name="scannen"/></text:h>
      <text:p text:style-name="Text_20_body">In Raum 225 sind an zwei PCs Scanner angeschlossen. Um ein Dokument zu scannen, wählt man das Programm  „Dokument Scanner“:</text:p>
      <text:p text:style-name="Text_20_body"><draw:frame draw:style-name="media" draw:name="Scannen1 Legend" text:anchor-type="as-char" draw:z-index="0" svg:width="15.71625cm"><draw:text-box><text:p text:style-name="legendcenter"><draw:frame draw:style-name="media" draw:name="Scannen1" text:anchor-type="as-char" draw:z-index="24" svg:width="15.71625cm" svg:height="11.694583333333cm"><draw:image xlink:href="Pictures/b6e7301d18996870bc8fa5d1473fbcb9.jpg" xlink:type="simple" xlink:show="embed" xlink:actuate="onLoad"/></draw:frame>Scannen1</text:p></draw:text-box></draw:frame></text:p>
      <text:p text:style-name="Text_20_body">Bevor man die gewünschte Seite scannt („einliest“), kann man diverse Einstellungen vornehmen:</text:p>
      <text:p text:style-name="Text_20_body"><draw:frame draw:style-name="media" draw:name="Scannen2 Legend" text:anchor-type="as-char" draw:z-index="0" svg:width="8.7841666666667cm" style:rel-width="100%"><draw:text-box><text:p text:style-name="legendcenter"><draw:frame draw:style-name="media" draw:name="Scannen2" text:anchor-type="as-char" draw:z-index="25" svg:width="8.7841666666667cm" style:rel-width="100%" svg:height="9.9483333333333cm" style:rel-height="scale"><draw:image xlink:href="Pictures/36aa052022be06a68a027a96fa04ca35.jpg" xlink:type="simple" xlink:show="embed" xlink:actuate="onLoad"/></draw:frame>Scannen2</text:p></draw:text-box></draw:frame></text:p>
      <text:p text:style-name="Text_20_body">Nach dem Scannen, kann man den gewünschten Bereich <draw:frame draw:style-name="media" draw:name="schneiden Legend" text:anchor-type="as-char" draw:z-index="0" svg:width="1.8520833333333cm"><draw:text-box><text:p text:style-name="legendcenter"><draw:frame draw:style-name="media" draw:name="schneiden" text:anchor-type="as-char" draw:z-index="26" svg:width="1.8520833333333cm" svg:height="0.873125cm"><draw:image xlink:href="Pictures/6c3a77d7f1d0b3f40167f395cc7b972a.jpg" xlink:type="simple" xlink:show="embed" xlink:actuate="onLoad"/></draw:frame>schneiden</text:p></draw:text-box></draw:frame> auswählen und <draw:frame draw:style-name="media" draw:name="speichern Legend" text:anchor-type="as-char" draw:z-index="0" svg:width="0.89958333333333cm"><draw:text-box><text:p text:style-name="legendcenter"><draw:frame draw:style-name="media" draw:name="speichern" text:anchor-type="as-char" draw:z-index="27" svg:width="0.89958333333333cm" svg:height="0.79375cm"><draw:image xlink:href="Pictures/f164e97373fa218f962689582a3f4e51.jpg" xlink:type="simple" xlink:show="embed" xlink:actuate="onLoad"/></draw:frame>speichern</text:p></draw:text-box></draw:frame> abspeichern.</text:p>
      <text:h text:style-name="Heading_20_2" text:outline-level="2"><text:bookmark-start text:name="__RefHeading___linbo_27"/><text:bookmark-start text:name="linbo"/>8. LINBO<text:bookmark-end text:name="__RefHeading___linbo_27"/><text:bookmark-end text:name="linbo"/></text:h>
      <text:p text:style-name="Text_20_body">Beim Hochfahren der PCs meldet sich als erstes das Betriebsystem LINBO mit diesem Bild:
<draw:frame draw:style-name="media" draw:name="Linbo Legend" text:anchor-type="as-char" draw:z-index="0" svg:width="14.552083333333cm"><draw:text-box><text:p text:style-name="legendcenter"><draw:frame draw:style-name="media" draw:name="Linbo" text:anchor-type="as-char" draw:z-index="28" svg:width="14.552083333333cm" svg:height="10.954939138577cm"><draw:image xlink:href="Pictures/3c8770bf9ab055145b7f061df626fcf5.png" xlink:type="simple" xlink:show="embed" xlink:actuate="onLoad"/></draw:frame>Linbo</text:p></draw:text-box></draw:frame></text:p>
      <text:p text:style-name="Text_20_body">LINBO ist ein sogenanntes selbstheilendes System. Wenn man den Autostart unterbricht, hat man drei Optionen:</text:p>
      <text:p text:style-name="Text_20_body"><draw:frame draw:style-name="media" draw:name="synchronisierter Start Legend" text:anchor-type="as-char" draw:z-index="0" svg:width="0.58208333333333cm"><draw:text-box><text:p text:style-name="legendcenter"><draw:frame draw:style-name="media" draw:name="synchronisierter Start" text:anchor-type="as-char" draw:z-index="29" svg:width="0.58208333333333cm" svg:height="0.58208333333333cm"><draw:image xlink:href="Pictures/c0a69ffd6d045413c04bdd39e57327bd.png" xlink:type="simple" xlink:show="embed" xlink:actuate="onLoad"/></draw:frame>synchronisierter Start</text:p></draw:text-box></draw:frame> Synchronisierter Start: 
Das System wird zurück gesetzt. D.h. alle Änderungen der letzten Benutzer werden rückgängig gemacht. Man kann also sicher sein, dass man ein funktionierendes System hat.</text:p>
      <text:p text:style-name="Text_20_body"><draw:frame draw:style-name="media" draw:name="unsynchronisierter Start Legend" text:anchor-type="as-char" draw:z-index="0" svg:width="0.58208333333333cm"><draw:text-box><text:p text:style-name="legendcenter"><draw:frame draw:style-name="media" draw:name="unsynchronisierter Start" text:anchor-type="as-char" draw:z-index="30" svg:width="0.58208333333333cm" svg:height="0.58208333333333cm"><draw:image xlink:href="Pictures/009a9ff4a1d1ff2f96ec2618fe2746d8.png" xlink:type="simple" xlink:show="embed" xlink:actuate="onLoad"/></draw:frame>unsynchronisierter Start</text:p></draw:text-box></draw:frame> Unsynchronisierter Start: 
Das System wird direkt gestartet, so wie es der letzte Benutzer zurück gelassen hat.</text:p>
      <text:p text:style-name="Text_20_body"><draw:frame draw:style-name="media" draw:name="Neuinstallation Legend" text:anchor-type="as-char" draw:z-index="0" svg:width="0.58208333333333cm"><draw:text-box><text:p text:style-name="legendcenter"><draw:frame draw:style-name="media" draw:name="Neuinstallation" text:anchor-type="as-char" draw:z-index="31" svg:width="0.58208333333333cm" svg:height="0.58208333333333cm"><draw:image xlink:href="Pictures/9f01049f90a034e681b65b963a3da1ac.png" xlink:type="simple" xlink:show="embed" xlink:actuate="onLoad"/></draw:frame>Neuinstallation</text:p></draw:text-box></draw:frame> Neuinstallation: 
Das Sytem wird neu installiert. Dies kann in sehr seltenen Situationen nötig sein, wenn der synchronisierte Start nicht funktioniert.</text:p>
      <text:p text:style-name="Text_20_body">Lässt man den Autostart durchlaufen, so wird in den meisten Fällen ein synchronisierter Start durchgeführt. (Nur bei sehr alten PCs und bei Laptops erfolgt ein unsynchronisierter Start, da ein synchronisierter Start deutlich länger dauert.)</text:p>
      <text:h text:style-name="Heading_20_2" text:outline-level="2"><text:bookmark-start text:name="__RefHeading___laptop_mit_wlan_verbinden_28"/><text:bookmark-start text:name="laptop_mit_wlan_verbinden"/>9. Laptop mit WLAN verbinden<text:bookmark-end text:name="__RefHeading___laptop_mit_wlan_verbinden_28"/><text:bookmark-end text:name="laptop_mit_wlan_verbinden"/></text:h>
      <text:p text:style-name="Text_20_body">In allen Klassenräumen befinden sich Buchsen für Netzwerkkabel, so dass man Laptops per Kabel mit dem Netzwerk verbinden kann.
Sollte dies mal nicht möglich sein, besteht die Möglichkeit sich lokal anzumelden (siehe Punkt 1.2) und sich mit dem WLAN der Schule zu verbinden.</text:p>
      <text:p text:style-name="Text_20_body">Hier wird beschrieben, wie man Schul-Laptops mit dem Schul-WLAN verbinden kann. Dieses Verfahren kann leicht angepasst werden um a) private Geräte mit dem Schul-WLAN oder b) Schul-Laptops mit anderen WLANs zu verbinden.</text:p>
      <text:p text:style-name="Text_20_body">In den Einstellungen (siehe Punkt 1.4) wählt man bei „WLAN“ aus der angezeigten Liste „Hoelderlin“:</text:p>
      <text:p text:style-name="Text_20_body"><draw:frame draw:style-name="media" draw:name="WLANNetze Legend" text:anchor-type="as-char" draw:z-index="0" svg:width="16.218958333333cm"><draw:text-box><text:p text:style-name="legendcenter"><draw:frame draw:style-name="media" draw:name="WLANNetze" text:anchor-type="as-char" draw:z-index="32" svg:width="16.218958333333cm" svg:height="6.2970833333333cm"><draw:image xlink:href="Pictures/482dc8247bcedf7984cb403e57b0a924.jpg" xlink:type="simple" xlink:show="embed" xlink:actuate="onLoad"/></draw:frame>WLANNetze</text:p></draw:text-box></draw:frame></text:p>
      <text:p text:style-name="Text_20_body">Als nächstes muss man sich im WLAN authentifizieren. Dazu setzt man das Häkchen bei „CA-Zertifikat ignorieren“ und gibt seine Zugangsdaten zum Schulnetz ein.</text:p>
      <text:p text:style-name="Text_20_body"><draw:frame draw:style-name="media" draw:name="WLANZugang Legend" text:anchor-type="as-char" draw:z-index="0" svg:width="10.583333333333cm"><draw:text-box><text:p text:style-name="legendcenter"><draw:frame draw:style-name="media" draw:name="WLANZugang" text:anchor-type="as-char" draw:z-index="33" svg:width="10.583333333333cm" svg:height="13.574723846654cm"><draw:image xlink:href="Pictures/4981b991a9830df4ea3870a3d11a371b.png" xlink:type="simple" xlink:show="embed" xlink:actuate="onLoad"/></draw:frame>WLANZugang</text:p></draw:text-box></draw:frame></text:p>
      <text:p text:style-name="Text_20_body">Wenn keine WLANs angezeigt werden, oder angezeigt wird, dass sich der Laptop im Flugmodus befindet, dann muss die WLAN-Funktion erst am Laptop aktiviert werden. Dies ist abhängig vom Gerät und funktioniert meistens mit einer Tastenkombination (z.B. Fn + F2 oder Fn + F7). Auf der Taste ist entweder ein Funksymbol oder ein Flugzeug abgebildet.</text:p>
      <text:h text:style-name="Heading_20_2" text:outline-level="2"><text:bookmark-start text:name="__RefHeading___schulkonsole_29"/><text:bookmark-start text:name="schulkonsole"/>10. Schulkonsole<text:bookmark-end text:name="__RefHeading___schulkonsole_29"/><text:bookmark-end text:name="schulkonsole"/></text:h>
      <text:p text:style-name="Text_20_body">Die Schulkonsole dient als Steuerung des eigenen Zugangs, der Zugänge der Schülerinnen und Schüler und diverser pädagogischer Funktionen.
Zur Schulkonsole gelangt man durch einen Link auf unserer internen Homepage:</text:p>
      <text:p text:style-name="Text_20_body"><draw:frame draw:style-name="media" draw:name="Link Legend" text:anchor-type="as-char" draw:z-index="0" svg:width="7.2760416666667cm" style:rel-width="100%"><draw:text-box><text:p text:style-name="legendcenter"><draw:frame draw:style-name="media" draw:name="Link" text:anchor-type="as-char" draw:z-index="34" svg:width="7.2760416666667cm" style:rel-width="100%" svg:height="3.4660416666667cm" style:rel-height="scale"><draw:image xlink:href="Pictures/28f009f36c86f90de6384f850098d73e.png" xlink:type="simple" xlink:show="embed" xlink:actuate="onLoad"/></draw:frame>Link</text:p></draw:text-box></draw:frame></text:p>
      <text:p text:style-name="Text_20_body">Hier loggt man sich mit seinen Zugangsdaten ein und gelangt auf die Startseite:</text:p>
      <text:p text:style-name="Text_20_body"><draw:frame draw:style-name="media" draw:name="SchulkonsoleErsteSeite Legend" text:anchor-type="as-char" draw:z-index="0" svg:width="13.229166666667cm"><draw:text-box><text:p text:style-name="legendcenter"><draw:frame draw:style-name="media" draw:name="SchulkonsoleErsteSeite" text:anchor-type="as-char" draw:z-index="35" svg:width="13.229166666667cm" svg:height="19.862330290262cm"><draw:image xlink:href="Pictures/18dec9a7ab60c3a386a12115cfe012c2.png" xlink:type="simple" xlink:show="embed" xlink:actuate="onLoad"/></draw:frame>SchulkonsoleErsteSeite</text:p></draw:text-box></draw:frame></text:p>
      <text:p text:style-name="Text_20_body">Die wichtigsten Funktionen werden hier erklärt:</text:p>
      <text:h text:style-name="Heading_20_3" text:outline-level="3"><text:bookmark-start text:name="__RefHeading___passwort_aendern_30"/><text:bookmark-start text:name="passwort_aendern"/>10.1 Passwort ändern<text:bookmark-end text:name="__RefHeading___passwort_aendern_30"/><text:bookmark-end text:name="passwort_aendern"/></text:h>
      <text:p text:style-name="Text_20_body">Eine ausführlich Anleitung, wie man das eigene Passwort ändern kann, findet man <text:a xlink:type="simple" xlink:href="https://docs.linuxmuster.net/de/v6/user-management/change-own-password/index.html" text:style-name="Internet_20_link" text:visited-style-name="Visited_20_Internet_20_Link">hier</text:a>.</text:p>
      <text:h text:style-name="Heading_20_3" text:outline-level="3"><text:bookmark-start text:name="__RefHeading___e-mail_weiterleitung_einrichten_31"/><text:bookmark-start text:name="e-mail_weiterleitung_einrichten"/>10.2 E-Mail Weiterleitung einrichten<text:bookmark-end text:name="__RefHeading___e-mail_weiterleitung_einrichten_31"/><text:bookmark-end text:name="e-mail_weiterleitung_einrichten"/></text:h>
      <text:p text:style-name="Text_20_body">Auf der Startseite kann man eine E-Mail Weiterleitung einrichten. Alle E-Mails an die eigene schulische Adresse werden dann an diese externe Adresse weitergeleitet. Man muss also sicher sein, dass niemand anderes Zugang zu dieser externen Adresse hat.</text:p>
      <text:h text:style-name="Heading_20_3" text:outline-level="3"><text:bookmark-start text:name="__RefHeading___passwoerter_von_schuelerinnen_und_schuelern_neu_setzen_32"/><text:bookmark-start text:name="passwoerter_von_schuelerinnen_und_schuelern_neu_setzen"/>10.2 Passwörter von Schülerinnen und Schülern neu setzen<text:bookmark-end text:name="__RefHeading___passwoerter_von_schuelerinnen_und_schuelern_neu_setzen_32"/><text:bookmark-end text:name="passwoerter_von_schuelerinnen_und_schuelern_neu_setzen"/></text:h>
      <text:p text:style-name="Text_20_body">Eine ausführliche Anleitung, wie man die Passwörter der Schülerinnen und Schüler zurücksetzen kann, findet man <text:a xlink:type="simple" xlink:href="https://docs.linuxmuster.net/de/v6/user-management/change-student-passwords/index.html" text:style-name="Internet_20_link" text:visited-style-name="Visited_20_Internet_20_Link">hier</text:a>.</text:p>
      <text:h text:style-name="Heading_20_3" text:outline-level="3"><text:bookmark-start text:name="__RefHeading___projekte_33"/><text:bookmark-start text:name="projekte"/>10.3 Projekte<text:bookmark-end text:name="__RefHeading___projekte_33"/><text:bookmark-end text:name="projekte"/></text:h>
      <text:p text:style-name="Text_20_body">Eine ausführliche Anleitung zu Projekten findet man <text:a xlink:type="simple" xlink:href="https://docs.linuxmuster.net/de/v6/classroom/create-project/index.html" text:style-name="Internet_20_link" text:visited-style-name="Visited_20_Internet_20_Link">hier</text:a>.</text:p>
      <text:h text:style-name="Heading_20_3" text:outline-level="3"><text:bookmark-start text:name="__RefHeading___wlan_fuer_schuelerinnen_und_schueler_freischalten_34"/><text:bookmark-start text:name="wlan_fuer_schuelerinnen_und_schueler_freischalten"/>10.4 WLAN für Schülerinnen und Schüler freischalten<text:bookmark-end text:name="__RefHeading___wlan_fuer_schuelerinnen_und_schueler_freischalten_34"/><text:bookmark-end text:name="wlan_fuer_schuelerinnen_und_schueler_freischalten"/></text:h>
      <text:p text:style-name="Text_20_body">Eine ausführliche Anleitung, wie man das WLAN der Schule für Schülerinnen und Schüler freischalten kann, findet man <text:a xlink:type="simple" xlink:href="https://docs.linuxmuster.net/de/v6/classroom/use-wifi/index.html" text:style-name="Internet_20_link" text:visited-style-name="Visited_20_Internet_20_Link">hier</text:a>.</text:p>
      <text:h text:style-name="Heading_20_3" text:outline-level="3"><text:bookmark-start text:name="__RefHeading___austeilen_und_einsammeln_von_dateien_35"/><text:bookmark-start text:name="austeilen_und_einsammeln_von_dateien"/>10.5 Austeilen und Einsammeln von Dateien<text:bookmark-end text:name="__RefHeading___austeilen_und_einsammeln_von_dateien_35"/><text:bookmark-end text:name="austeilen_und_einsammeln_von_dateien"/></text:h>
      <text:p text:style-name="Text_20_body">Eine ausführliche Anleitung, wie man den Schülerinnen und Schülern Dateien austeilen und sie wieder einsammeln kann, findet man <text:a xlink:type="simple" xlink:href="https://docs.linuxmuster.net/de/v6/classroom/use-files-in-class/index.html" text:style-name="Internet_20_link" text:visited-style-name="Visited_20_Internet_20_Link">hier</text:a>.
Darüber hinaus kann man auch diverse Tausch-Ordner nutzen (siehe Punkt 2.1)</text:p>
      <text:h text:style-name="Heading_20_2" text:outline-level="2"><text:bookmark-start text:name="__RefHeading___digitale_tafelbilder_mit_xournal_fuer_die_naturwissenschaftlichen_raeume_36"/><text:bookmark-start text:name="digitale_tafelbilder_mit_xournal_fuer_die_naturwissenschaftlichen_raeume"/>11. Digitale Tafelbilder mit Xournal (für die naturwissenschaftlichen Räume)<text:bookmark-end text:name="__RefHeading___digitale_tafelbilder_mit_xournal_fuer_die_naturwissenschaftlichen_raeume_36"/><text:bookmark-end text:name="digitale_tafelbilder_mit_xournal_fuer_die_naturwissenschaftlichen_raeume"/></text:h>
      <text:p text:style-name="Text_20_body"><draw:frame draw:style-name="media" draw:name="36" text:anchor-type="as-char" draw:z-index="36" svg:width="2.5929166666667cm" style:rel-width="100%" svg:height="3.095625cm" style:rel-height="scale"><draw:image xlink:href="Pictures/da263aef97f9ff7431084631e267da7b.png" xlink:type="simple" xlink:show="embed" xlink:actuate="onLoad"/></draw:frame> Xournal ist ein Programm, mit dem man handschriftliche Notizen und Zeichnungen erstellen kann. Benötigt wird dafür ein berührungsempfindliches Display oder eine interaktive Tafel wie sie in unseren naturwissenschaftlichen Räumen zu finden ist.</text:p>
      <text:p text:style-name="Text_20_body">Xournal verfügt über verschiedene Stifte (verschiedene Farben, Textmarker, Formenerkennung für Linien und Kreise), Papierarten (liniert, kariert) und bietet darüber hinaus die Möglichket, pdf-Dateien zu bearbeiten, so dass sich hier beispielsweise Arbeitsblätter im Unterricht ausfüllen lassen.</text:p>
      <text:p text:style-name="Text_20_body">Xournal lässt sich wie in 1.3 beschrieben über die Programmsuche öffnen.</text:p>
      <text:h text:style-name="Heading_20_3" text:outline-level="3"><text:bookmark-start text:name="__RefHeading___grundfunktionen_fuer_den_stift_37"/><text:bookmark-start text:name="grundfunktionen_fuer_den_stift"/>11.1 Grundfunktionen für den Stift<text:bookmark-end text:name="__RefHeading___grundfunktionen_fuer_den_stift_37"/><text:bookmark-end text:name="grundfunktionen_fuer_den_stift"/></text:h>
      <text:p text:style-name="Text_20_body">Nach dem Starten des Programms öffnet sich folgendes Fenster:</text:p>
      <text:p text:style-name="Text_20_body"><draw:frame draw:style-name="media" draw:name="37" text:anchor-type="as-char" draw:z-index="37" svg:width="15.875cm" svg:height="13.278776041667cm"><draw:image xlink:href="Pictures/f12281c81bea89e7182cca1a412bca4b.png" xlink:type="simple" xlink:show="embed" xlink:actuate="onLoad"/></draw:frame></text:p>
      <text:p text:style-name="Text_20_body">Man kann mit dem Stift des interaktiven Whiteboards nun direkt auf das Papier schreiben. Weitere Optionen für den Stift lassen sich in der oberen Leiste auswählen. Die jeweiligen Symbole, die man dazu anklickt, sind im Bild aufgeführt.
Zur Formenerkennung: Wird sie eingeschaltet, erkennt Xournal automatisch, wenn man geometrische Formen zeichnet und „perfektioniert“ sie. Eine von Hand eingezeichnete Linie wird beispielsweise automatisch begradigt und ein Kreis perfekt gerundet. Erkennt er eine Form nicht, wird sie unverändert angezeigt. Durch erneutes Drücken auf das Symbol lässt sich die Formenerkennung wieder ausschalten.</text:p>
      <text:h text:style-name="Heading_20_3" text:outline-level="3"><text:bookmark-start text:name="__RefHeading___abspeichern_38"/><text:bookmark-start text:name="abspeichern"/>11.2 Abspeichern<text:bookmark-end text:name="__RefHeading___abspeichern_38"/><text:bookmark-end text:name="abspeichern"/></text:h>
      <text:p text:style-name="Text_20_body">Über Datei → Speichern, kann das aktuelle Tafelbild gespeichert und zu einem späteren Zeitpunkt wieder geöffnet werden. Die Datei wird dabei als .xoj-Datei gespeichert, die nur mit Xournal wieder geöffnet werden kann. Man kann das Tafelbild aber auch als pdf-Datei exportieren und so auch auf dem heimischen Computer öffnen. Dazu wählt man Datei → Als PDF exportieren.</text:p>
      <text:h text:style-name="Heading_20_3" text:outline-level="3"><text:bookmark-start text:name="__RefHeading___aendern_von_papierart_und_papierformat_39"/><text:bookmark-start text:name="aendern_von_papierart_und_papierformat"/>11.3 Ändern von Papierart und Papierformat<text:bookmark-end text:name="__RefHeading___aendern_von_papierart_und_papierformat_39"/><text:bookmark-end text:name="aendern_von_papierart_und_papierformat"/></text:h>
      <text:p text:style-name="Text_20_body">Über das Auswählen von Seite → Papierart bzw. Seite → Papierformat lässt sich beispielsweise liniertes/kariertes Papier oder eine Seite im Querformat als Hintergrund einstellen.</text:p>
      <text:p text:style-name="Text_20_body"><draw:frame draw:style-name="media" draw:name="38" text:anchor-type="as-char" draw:z-index="38" svg:width="15.875cm" svg:height="13.182362122789cm"><draw:image xlink:href="Pictures/74390b3db9c891cc3a90503b358b0b56.png" xlink:type="simple" xlink:show="embed" xlink:actuate="onLoad"/></draw:frame></text:p>
      <text:h text:style-name="Heading_20_3" text:outline-level="3"><text:bookmark-start text:name="__RefHeading___beschriften_von_pdf-dateien_40"/><text:bookmark-start text:name="beschriften_von_pdf-dateien"/>11.4 Beschriften von pdf-Dateien<text:bookmark-end text:name="__RefHeading___beschriften_von_pdf-dateien_40"/><text:bookmark-end text:name="beschriften_von_pdf-dateien"/></text:h>
      <text:p text:style-name="Text_20_body">In Xournal lassen sich pdf-Dateien öffnen - beispielsweise Arbeitsblätter, die digital vorliegen. Diese lassen sich dann an der Tafel ausfüllen. Zum Öffnen eines Arbeitsblattes wählt man Datei → PDF annotieren.</text:p>
      <text:p text:style-name="Text_20_body"><draw:frame draw:style-name="media" draw:name="39" text:anchor-type="as-char" draw:z-index="39" svg:width="15.875cm" svg:height="13.182362122789cm"><draw:image xlink:href="Pictures/a5a95349b6f500cc3dfe444db5f71795.png" xlink:type="simple" xlink:show="embed" xlink:actuate="onLoad"/></draw:frame></text:p>
      <text:p text:style-name="Text_20_body">Man wählt anschließen die Datei, die man beschriften will, und wählt <text:span text:style-name="Emphasis">Öffnen</text:span>.</text:p>
      <text:p text:style-name="Text_20_body">Zurück zum <text:a xlink:type="simple" xlink:href="https://intern.hoelderlin-heidelberg.de/hoelderlinwiki/portfolio:start" text:style-name="Internet_20_link" text:visited-style-name="Visited_20_Internet_20_Link">Inhaltsverzeichn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6::03:39</meta:creation-date>
    <dc:creator>Generated</dc:creator>
    <dc:date>2026-08-25T16::03:39</dc:date>
    <dc:language>en-US</dc:language>
    <meta:editing-cycles>1</meta:editing-cycles>
    <meta:editing-duration>PT0S</meta:editing-duration>
    <dc:title>hilfe:computer</dc:title>
  </office:meta>
</office:document-meta>
</file>