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f416854c567b8df48ebf6f6e5f5d769.png"/>
  <manifest:file-entry manifest:media-type="image/png" manifest:full-path="Pictures/d3720d0e4fcffd22b30d71cc6c430604.png"/>
  <manifest:file-entry manifest:media-type="image/png" manifest:full-path="Pictures/3761606f2be62ba36d7976a5318501c0.png"/>
  <manifest:file-entry manifest:media-type="image/png" manifest:full-path="Pictures/2962650582a60b909ba9d1b5d4d6ac9d.png"/>
  <manifest:file-entry manifest:media-type="image/png" manifest:full-path="Pictures/474656e49ab4bdcfd6f12af86bc9aa08.png"/>
  <manifest:file-entry manifest:media-type="image/png" manifest:full-path="Pictures/69598adea98004d7ef95b3cea87fe56b.png"/>
  <manifest:file-entry manifest:media-type="image/png" manifest:full-path="Pictures/c3cd5aba0609bd124e29d41f11e58822.png"/>
  <manifest:file-entry manifest:media-type="image/png" manifest:full-path="Pictures/5dd7aefb37e9fafe03e857cfb88f3963.png"/>
  <manifest:file-entry manifest:media-type="image/png" manifest:full-path="Pictures/76f9b85ea7af4146544b386cdbf13071.png"/>
  <manifest:file-entry manifest:media-type="image/png" manifest:full-path="Pictures/7bb2e07ac9fc20ed983245756aef52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benutzer"/><text:bookmark-start text:name="__RefHeading___hilfe_fuer_benutzer_1"/><text:bookmark-start text:name="hilfe_fuer_benutzer"/>Hilfe für Benutzer<text:bookmark-end text:name="__RefHeading___hilfe_fuer_benutzer_1"/><text:bookmark-end text:name="hilfe_fuer_benutzer"/></text:h>
      <text:h text:style-name="Heading_20_2" text:outline-level="2"><text:bookmark-start text:name="__RefHeading___oberflaeche_2"/><text:bookmark-start text:name="oberflaeche"/>Oberfläche<text:bookmark-end text:name="__RefHeading___oberflaeche_2"/><text:bookmark-end text:name="oberflaeche"/></text:h>
      <table:table table:style-name="Table">
        <table:table-column/>
        <table:table-column/>
        <table:table-row>
          <table:table-cell office:value-type="string" table:style-name="tablecell">
            <text:p text:style-name="tablealignleft"><text:span text:style-name="Strong_20_Emphasis">Logo</text:span>: Oben links befindet sich das Seitenlogo. Wenn man auf den Schriftzug klickt, gelangt man direkt zur Startseite des Wikis.</text:p>
          </table:table-cell>
          <table:table-cell office:value-type="string" table:style-name="tablecell">
            <text:p text:style-name="tablealignleft"> <draw:frame draw:style-name="mediacenter" draw:name="0" text:anchor-type="paragraph" draw:z-index="0" svg:width="7.14375cm" style:rel-width="100%" svg:height="1.27cm" style:rel-height="scale"><draw:image xlink:href="Pictures/ef416854c567b8df48ebf6f6e5f5d769.png" xlink:type="simple" xlink:show="embed" xlink:actuate="onLoad"/></draw:frame> </text:p>
          </table:table-cell>
        </table:table-row>
        <table:table-row>
          <table:table-cell office:value-type="string" table:style-name="tablecell">
            <text:p text:style-name="tablealignleft"><text:span text:style-name="Strong_20_Emphasis">Seitenname</text:span>: Oben rechts in doppelten eckigen Klammern wird der Name der aktuellem Wiki-Seite angezeigt.</text:p>
          </table:table-cell>
          <table:table-cell office:value-type="string" table:style-name="tablecell">
            <text:p text:style-name="tablealignleft"><draw:frame draw:style-name="mediacenter" draw:name="1" text:anchor-type="paragraph" draw:z-index="1" svg:width="3.4925cm" style:rel-width="100%" svg:height="0.66145833333333cm" style:rel-height="scale"><draw:image xlink:href="Pictures/d3720d0e4fcffd22b30d71cc6c430604.png" xlink:type="simple" xlink:show="embed" xlink:actuate="onLoad"/></draw:frame></text:p>
          </table:table-cell>
        </table:table-row>
        <table:table-row>
          <table:table-cell office:value-type="string" table:style-name="tablecell">
            <text:p text:style-name="tablealignleft"><text:span text:style-name="Strong_20_Emphasis"> Aktueller Pfad:</text:span> Oben links unterhalb des Logos wird die Stelle angezeigt, an der Sie sich  derzeit befinden. Durch anklicken eines Begriffes gelangen Sie direkt dorthin. Begriffe, die rot dargestellt sind, zeigen auf Seiten, die (noch) nicht existieren.</text:p>
          </table:table-cell>
          <table:table-cell office:value-type="string" table:style-name="tablecell">
            <text:p text:style-name="tablealignleft"><draw:frame draw:style-name="mediacenter" draw:name="2" text:anchor-type="paragraph" draw:z-index="2" svg:width="4.841875cm" style:rel-width="100%" svg:height="0.68791666666667cm" style:rel-height="scale"><draw:image xlink:href="Pictures/3761606f2be62ba36d7976a5318501c0.png" xlink:type="simple" xlink:show="embed" xlink:actuate="onLoad"/></draw:frame></text:p>
          </table:table-cell>
        </table:table-row>
        <table:table-row>
          <table:table-cell office:value-type="string" table:style-name="tablecell">
            <text:p text:style-name="tablealignleft"><text:span text:style-name="Strong_20_Emphasis">Exportlinks</text:span>: Durch einen Klick auf diese Links kann die aktuelle Seite in verschiedene andere Formate exportiert werden (HTML, PDF, Openoffice). Einen Export nach Word gibt es nicht, jedoch gibt es Erweiterungen für Word, mit denen man Openoffice Dokumente öffnen kann.</text:p>
          </table:table-cell>
          <table:table-cell office:value-type="string" table:style-name="tablecell">
            <text:p text:style-name="tablealignleft"> <draw:frame draw:style-name="mediacenter" draw:name="3" text:anchor-type="paragraph" draw:z-index="3" svg:width="1.8520833333333cm" svg:height="0.76729166666667cm"><draw:image xlink:href="Pictures/2962650582a60b909ba9d1b5d4d6ac9d.png" xlink:type="simple" xlink:show="embed" xlink:actuate="onLoad"/></draw:frame>  </text:p>
          </table:table-cell>
        </table:table-row>
        <table:table-row>
          <table:table-cell office:value-type="string" table:style-name="tablecell">
            <text:p text:style-name="tablealignleft"><text:span text:style-name="Strong_20_Emphasis">Suchfeld</text:span>: Hier können Sie das Wiki nach Begriffen durchsuchen. Es werden alle Seiten des Wikis durchsucht, jedoch <text:span text:style-name="Emphasis">nicht</text:span> die Inhalte verlinkter Dateien in anderen Formaten. Auch Dateinamen in automatisch erzeugten Dateilisten werden nicht durch die Suche erfasst. </text:p>
          </table:table-cell>
          <table:table-cell office:value-type="string" table:style-name="tablecell">
            <text:p text:style-name="tablealignleft"> <draw:frame draw:style-name="mediacenter" draw:name="4" text:anchor-type="paragraph" draw:z-index="4" svg:width="5.0270833333333cm" style:rel-width="100%" svg:height="1.9314583333333cm" style:rel-height="scale"><draw:image xlink:href="Pictures/474656e49ab4bdcfd6f12af86bc9aa08.png" xlink:type="simple" xlink:show="embed" xlink:actuate="onLoad"/></draw:frame> </text:p>
          </table:table-cell>
        </table:table-row>
        <table:table-row>
          <table:table-cell office:value-type="string" table:style-name="tablecell">
            <text:p text:style-name="tablealignleft"><text:span text:style-name="Strong_20_Emphasis">Schlagworte (Tags)</text:span>: Viele Seiten sind verschlagwortet, die Schlagworte, die der Seite zugeordnet sind werden oben rechts im Inhaltsbereich angezeigt. Durch Klick auf ein Schlagwort werden weitere Seiten mit demselbem Schlagwort angezeigt.</text:p>
          </table:table-cell>
          <table:table-cell office:value-type="string" table:style-name="tablecell">
            <text:p text:style-name="tablealignleft"> <draw:frame draw:style-name="mediacenter" draw:name="5" text:anchor-type="paragraph" draw:z-index="5" svg:width="5.55625cm" style:rel-width="100%" svg:height="1.2170833333333cm" style:rel-height="scale"><draw:image xlink:href="Pictures/69598adea98004d7ef95b3cea87fe56b.png" xlink:type="simple" xlink:show="embed" xlink:actuate="onLoad"/></draw:frame> </text:p>
          </table:table-cell>
        </table:table-row>
        <table:table-row>
          <table:table-cell office:value-type="string" table:style-name="tablecell">
            <text:p text:style-name="tablealignleft"> <text:span text:style-name="Strong_20_Emphasis">Seiteninhaltsverzeichnis</text:span>: Bei Seiten, die mehrere Überschriften haben, wird oben rechts im Inhaltsbereich automatisch ein Inhaltsverzeichnis angezeigt. Durch Klick auf eine Überschrift spring man direkt an die entsprechende Position auf der Seite. Durch einen Klick auf das „Minus“-Zeichen kann man das Menü ausblenden.  </text:p>
          </table:table-cell>
          <table:table-cell office:value-type="string" table:style-name="tablecell">
            <text:p text:style-name="tablealignleft"><draw:frame draw:style-name="mediacenter" draw:name="6" text:anchor-type="paragraph" draw:z-index="6" svg:width="5.159375cm" style:rel-width="100%" svg:height="3.81cm" style:rel-height="scale"><draw:image xlink:href="Pictures/c3cd5aba0609bd124e29d41f11e58822.png" xlink:type="simple" xlink:show="embed" xlink:actuate="onLoad"/></draw:frame> </text:p>
          </table:table-cell>
        </table:table-row>
        <table:table-row>
          <table:table-cell office:value-type="string" table:style-name="tablecell">
            <text:p text:style-name="tablealignleft"><text:span text:style-name="Strong_20_Emphasis">Hauptmenü</text:span>: Im Hauptmenü auf der linken Seiten finden sich links auf verschiedene Seiten des Wikis und/oder externe Seiten im Internet. Welche Links sich dort befinden, wird durch die Redaktion des Wikis festgelegt und kann sich im Lauf der Zeit auch ändern. Wenn der Verweis „Letzte Änderungen“ angezeigt wird, kann man dort eine Liste der zuletzt geänderten Wikiseiten einsehen. </text:p>
          </table:table-cell>
          <table:table-cell office:value-type="string" table:style-name="tablecell">
            <text:p text:style-name="tablealignleft"> <draw:frame draw:style-name="mediacenter" draw:name="7" text:anchor-type="paragraph" draw:z-index="7" svg:width="4.7889583333333cm" style:rel-width="100%" svg:height="1.6139583333333cm" style:rel-height="scale"><draw:image xlink:href="Pictures/5dd7aefb37e9fafe03e857cfb88f3963.png" xlink:type="simple" xlink:show="embed" xlink:actuate="onLoad"/></draw:frame></text:p>
          </table:table-cell>
        </table:table-row>
        <table:table-row>
          <table:table-cell office:value-type="string" table:style-name="tablecell">
            <text:p text:style-name="tablealignleft"><text:span text:style-name="Strong_20_Emphasis">Benutzerinfos</text:span>: Unterhalb des Hauptmenüs auf der linken Seite befindet sich eine Box mit Infos über den angemeldeten Benutzer. Dort können Sie sich auch vom Wiki abmelden. </text:p>
          </table:table-cell>
          <table:table-cell office:value-type="string" table:style-name="tablecell">
            <text:p text:style-name="tablealignleft"><draw:frame draw:style-name="mediacenter" draw:name="8" text:anchor-type="paragraph" draw:z-index="8" svg:width="5.1064583333333cm" style:rel-width="100%" svg:height="2.6722916666667cm" style:rel-height="scale"><draw:image xlink:href="Pictures/76f9b85ea7af4146544b386cdbf13071.png" xlink:type="simple" xlink:show="embed" xlink:actuate="onLoad"/></draw:frame> </text:p>
          </table:table-cell>
        </table:table-row>
        <table:table-row>
          <table:table-cell office:value-type="string" table:style-name="tablecell">
            <text:p text:style-name="tablealignleft"><text:span text:style-name="Strong_20_Emphasis">Stichwortwolke</text:span>: Hier werden die am häufigsten im Wiki verwendeten Stichworte angezeigt. Je häufiger eine Kategorie im Wiki auftaucht, desto größer wird der Begriff dargestellt. Durch einen Klick auf einen Begriff werden alle Seiten angezeigt, die mit dieser Kategorie versehen wurden.</text:p>
          </table:table-cell>
          <table:table-cell office:value-type="string" table:style-name="tablecell">
            <text:p text:style-name="tablealignleft"> <draw:frame draw:style-name="mediacenter" draw:name="9" text:anchor-type="paragraph" draw:z-index="9" svg:width="5.2652083333333cm" style:rel-width="100%" svg:height="3.254375cm" style:rel-height="scale"><draw:image xlink:href="Pictures/7bb2e07ac9fc20ed983245756aef52f1.png" xlink:type="simple" xlink:show="embed" xlink:actuate="onLoad"/></draw:fram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5::56:22</meta:creation-date>
    <dc:creator>Generated</dc:creator>
    <dc:date>2026-09-16T05::56:22</dc:date>
    <dc:language>en-US</dc:language>
    <meta:editing-cycles>1</meta:editing-cycles>
    <meta:editing-duration>PT0S</meta:editing-duration>
    <dc:title>hilfe:benutzer</dc:title>
  </office:meta>
</office:document-meta>
</file>